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овите-новый-репортаж-от-сорокатв"/>Ловите новый репортаж от СорокаТВ!<text:bookmark-end text:name="ловите-новый-репортаж-от-сорокатв"/></text:h>
      <text:p text:style-name="First_20_paragraph">06.03.2017</text:p>
      <text:p text:style-name="Text_20_body"><text:line-break/></text:p>
      <text:p text:style-name="Text_20_body">Немного зимней ностальгии в весенний день. В новом <text:a xlink:type="simple" xlink:href="https://www.youtube.com/watch?v=GPeVjxVHtdg" office:name=""><text:span text:style-name="Definition">выпуске</text:span></text:a> — ежегодное мероприятие от Финансового университета!</text:p>
      <text:p text:style-name="Text_20_body"><text:line-break/></text:p>
      <text:p text:style-name="Text_20_body">Адрес страницы: <text:a xlink:type="simple" xlink:href="http://centrprof.dtoiv.mos.ru/projects/special-correspondent/detail/5151901.html" office:name=""><text:span text:style-name="Definition">http://centrprof.dtoiv.mos.ru/projects/special-correspondent/detail/5151901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0T19:15:31Z</meta:creation-date>
    <dc:date>2025-02-20T19:15:31Z</dc:date>
  </office:meta>
</office:document-meta>
</file>