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telegram-каналы-для-журналистов"/>Telegram-каналы для журналистов<text:bookmark-end text:name="telegram-каналы-для-журналистов"/></text:h>
      <text:p text:style-name="First_20_paragraph">06.03.2017</text:p>
      <text:p text:style-name="Text_20_body">«Мы и Жо. Media and Journalism»<text:line-break/>Канал про международные новости и тренды из мира журналистики. Автор канала - журналист и медиаконсультант Александр Амзин переводит статьи с Digiday.<text:line-break/>https://telegram.me/themedia<text:line-break/><text:line-break/>Breaking Trends<text:line-break/>Канал руководителя департамента по взаимодействию с независимыми местными и региональными СМИ Общероссийского Народного Фронта Юлии Загитовой. Интересный канал о том, что происходит в мире медиа, региональных и зарубежных СМИ, а также прямые включения с медиа-тусовок.<text:line-break/>https://t.me/breakingtrends<text:line-break/><text:line-break/>«Журналистика»<text:line-break/>Канал про медиа-новости, статьи, анонсы и события отрасли, иногда бывают видео-лекции известных журналистов и актуальные вакансии. Автор - журналист Саша Жуковская.<text:line-break/>https://telegram.me/dddjournalism<text:line-break/><text:line-break/>«Что почитать редактору»<text:line-break/>Канал с ежедневными подборками лучших статей для редактора. Много полезных ссылок про написание текста. Нравится, что на канале один пост в день. И его хватает.<text:line-break/>https://telegram.me/redaktoru<text:line-break/><text:line-break/>Главред<text:line-break/>Канал Максима Ильяхова с советами и статьями о тексте, редактуре, информационном стиле и рекламе.<text:line-break/>https://telegram.me/glvrdru<text:line-break/><text:line-break/></text:p>
      <text:p text:style-name="Text_20_body">Инструменты редактора<text:line-break/>Приложения, сервисы, книги и другие инструменты, которые помогают писать и редактировать проще и быстрее.<text:line-break/>https://t.me/writingtools<text:line-break/><text:line-break/>MediaMedia<text:line-break/>Интересные новости про медиа, журналистику и вот это всё. Авторский канал создателя ресурса о СМИ MediaMedia Сергея Якупова.<text:line-break/>https://t.me/mediamediame<text:line-break/><text:line-break/>Boletskaya<text:line-break/>Ксения Болецкая, редактор отдела медиа газеты «Ведомости», Рассказывает новости о СМИ, кино, рекламе и интернете.<text:line-break/>https://t.me/ksenyaboletskaya</text:p>
      <text:p text:style-name="Text_20_body"><text:line-break/></text:p>
      <text:p text:style-name="Text_20_body">Адрес страницы: <text:a xlink:type="simple" xlink:href="http://centrprof.dtoiv.mos.ru/projects/special-correspondent/detail/5151952.html" office:name=""><text:span text:style-name="Definition">http://centrprof.dtoiv.mos.ru/projects/special-correspondent/detail/5151952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1T10:48:15Z</meta:creation-date>
    <dc:date>2023-06-11T10:48:15Z</dc:date>
  </office:meta>
</office:document-meta>
</file>