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истрация-на-проект-фотоклуба-студенческого-совета-рэу-им.-г.в.-плеханова---plekhanov-oscar-2017"/>Регистрация на проект Фотоклуба Студенческого Совета РЭУ им. Г.В. Плеханова - "Plekhanov Oscar 2017"<text:bookmark-end text:name="регистрация-на-проект-фотоклуба-студенческого-совета-рэу-им.-г.в.-плеханова---plekhanov-oscar-2017"/></text:h>
      <text:p text:style-name="First_20_paragraph">06.03.2017</text:p>
      <text:p text:style-name="Text_20_body"><text:line-break/></text:p>
      <text:p text:style-name="Text_20_body">Участвуй, если:</text:p>
      <text:p text:style-name="Text_20_body">Ты не можешь представить свою жизнь без кино!</text:p>
      <text:p text:style-name="Text_20_body">Ты жаждешь снимать свои фильмы!</text:p>
      <text:p text:style-name="Text_20_body">Ты яркий, креативный и хочешь показать свой взгляд на мир!</text:p>
      <text:p text:style-name="Text_20_body"><text:line-break/></text:p>
      <text:p text:style-name="Text_20_body">Регистрация по ссылке: https://docs.google.com/forms/d/e/1FAIpQLSe7wfmKgCJrx..</text:p>
      <text:p text:style-name="Text_20_body">Успей подать заявку до 19 марта!</text:p>
      <text:p text:style-name="Text_20_body"><text:line-break/></text:p>
      <text:p text:style-name="Text_20_body">По всем интересующим вопросам обращаться к главному организатору проекта!</text:p>
      <text:p text:style-name="Text_20_body"><text:line-break/></text:p>
      <text:p text:style-name="Text_20_body">Адрес страницы: <text:a xlink:type="simple" xlink:href="http://centrprof.dtoiv.mos.ru/projects/special-correspondent/detail/5152105.html" office:name=""><text:span text:style-name="Definition">http://centrprof.dtoiv.mos.ru/projects/special-correspondent/detail/5152105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6T04:18:26Z</meta:creation-date>
    <dc:date>2024-08-16T04:18:26Z</dc:date>
  </office:meta>
</office:document-meta>
</file>