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ксим-ильяхов-как-создать-сми"/>Максим Ильяхов: как создать СМИ?<text:bookmark-end text:name="максим-ильяхов-как-создать-сми"/></text:h>
      <text:p text:style-name="First_20_paragraph">06.06.2017</text:p>
      <text:p text:style-name="Text_20_body"><text:line-break/></text:p>
      <text:p text:style-name="Text_20_body">Максим Ильяхов, ответственный редактор Дизайн-бюро Артема Горбунова, ректор Школы редакторов и коммерческий писатель, в своем телеграм-канале https://t.me/glvrdru дал совет всем тем, кто решился создать свое СМИ.<text:line-break/><text:line-break/>"Сформулируйте полезное действие издания для читателя. Вы рассуждаете об интересах аудитории, которую не понимаете. А надо наоборот: придумать полезное действие и аудитория придет на него сама.<text:line-break/><text:line-break/>Делать СМИ «под нишу» — опасный и тяжелый путь. Мне кажется, что вокруг полезного действия сделать СМИ гораздо проще. Например, полезное действие «Тинькофф-журнала» — «не терять деньги». Знание этого полезного действия дает нам ориентир уже два года.<text:line-break/><text:line-break/>Удачи всем, кто этой весной запускает СМИ"</text:p>
      <text:p text:style-name="Text_20_body"><text:line-break/></text:p>
      <text:p text:style-name="Text_20_body">Адрес страницы: <text:a xlink:type="simple" xlink:href="http://centrprof.dtoiv.mos.ru/projects/special-correspondent/detail/6134098.html" office:name=""><text:span text:style-name="Definition">http://centrprof.dtoiv.mos.ru/projects/special-correspondent/detail/6134098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9T19:43:24Z</meta:creation-date>
    <dc:date>2024-07-19T19:43:24Z</dc:date>
  </office:meta>
</office:document-meta>
</file>