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иафорум-3d-журналистика.-день-2"/>Медиафорум 3D Журналистика. День 2<text:bookmark-end text:name="медиафорум-3d-журналистика.-день-2"/></text:h>
      <text:p text:style-name="First_20_paragraph">06.06.2017</text:p>
      <text:p text:style-name="Text_20_body"><text:line-break/></text:p>
      <text:p text:style-name="Text_20_body">День был посвящен зарубежным медиакейсам. Среди выступающих – вице-президент отдела программирования CNN Мирта Калита, консультант и медиаменеджер Вивиан Шиллер, старший консультант агентства Innovation Media Group Педро Нортон, интерактивный редактор Associated Press Натан Гриффитс и и многие другие.</text:p>
      <text:p text:style-name="Text_20_body"><text:line-break/></text:p>
      <text:p text:style-name="Text_20_body">Сказано было очень много, что будем порционно выкладывать в группу. Но самый главный вывод мы сделали: создавайте интересный контент, экспериментируйте с новыми формами, творите и работайте, работайте и еще раз работайте...и у вас обязательно всё получится!</text:p>
      <text:p text:style-name="Text_20_body"><text:line-break/></text:p>
      <text:p text:style-name="Text_20_body">Спасибо организаторам медиафорума 3D Журналистика за столь наполненные, полезные и яркие два дня.</text:p>
      <text:p text:style-name="Text_20_body"><text:line-break/></text:p>
      <text:p text:style-name="Text_20_body">Адрес страницы: <text:a xlink:type="simple" xlink:href="http://centrprof.dtoiv.mos.ru/projects/special-correspondent/detail/6134256.html" office:name=""><text:span text:style-name="Definition">http://centrprof.dtoiv.mos.ru/projects/special-correspondent/detail/613425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6T20:09:45Z</meta:creation-date>
    <dc:date>2024-08-16T20:09:45Z</dc:date>
  </office:meta>
</office:document-meta>
</file>