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ая-планерка-журнала-кот-шрёдингера"/>Открытая планерка журнала Кот Шрёдингера<text:bookmark-end text:name="открытая-планерка-журнала-кот-шрёдингера"/></text:h>
      <text:p text:style-name="First_20_paragraph">06.06.2017</text:p>
      <text:p text:style-name="Text_20_body"><text:line-break/></text:p>
      <text:p text:style-name="Text_20_body">Вот так уютно и по-домашнему прошла открытая планерка журнала Кот Шрёдингера.<text:line-break/><text:line-break/>В маленькой компании обсудили большие планы научно-популярного журнала. Сам главный редактор с удовольствием послушал и принял все наши пожелания к будущим номерам.<text:line-break/><text:line-break/>Пожелаем команде Кота Шрёдингера удачи, вдохновения и сил на ещё большие достижения! За фото спасибо Славе Замыслову<text:line-break/><text:line-break/>Мы придём к вам в гости ещё ни раз.</text:p>
      <text:p text:style-name="Text_20_body"><text:line-break/></text:p>
      <text:p text:style-name="Text_20_body">Адрес страницы: <text:a xlink:type="simple" xlink:href="http://centrprof.dtoiv.mos.ru/projects/special-correspondent/detail/6134398.html" office:name=""><text:span text:style-name="Definition">http://centrprof.dtoiv.mos.ru/projects/special-correspondent/detail/6134398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5:02:08Z</meta:creation-date>
    <dc:date>2025-02-20T15:02:08Z</dc:date>
  </office:meta>
</office:document-meta>
</file>