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линная-история-ленты.ру"/>Подлинная история "Ленты.ру"<text:bookmark-end text:name="подлинная-история-ленты.ру"/></text:h>
      <text:p text:style-name="First_20_paragraph">12.07.2017</text:p>
      <text:p text:style-name="Text_20_body"><text:line-break/></text:p>
      <text:p text:style-name="Text_20_body">"Дорогая редакция. Подлинная история "Ленты.ру", рассказанная ее создателями".<text:line-break/><text:line-break/>В этой книге разные хорошие люди вспоминают, чем была для них "Лента" и что они делали в "Ленте". Авторы «золотого состава» рассказывают как зарождалось, жило, процветало и погибло главное новостное СМИ рунета последних лет.<text:line-break/><text:line-break/>Эта книга может заменить любое пособие или учебник по журналистике, потому что наглядно рассказывает путь создания, взлета и падения одного из главных новостных порталов современной России.<text:line-break/><text:line-break/>Рекомендуем для молодых журналистов, чтобы разобраться в специфике работы, ее трудностях и нюансах организации медиа-бизнеса.</text:p>
      <text:p text:style-name="Text_20_body"><text:line-break/></text:p>
      <text:p text:style-name="Text_20_body">Адрес страницы: <text:a xlink:type="simple" xlink:href="http://centrprof.dtoiv.mos.ru/projects/special-correspondent/detail/6442986.html" office:name=""><text:span text:style-name="Definition">http://centrprof.dtoiv.mos.ru/projects/special-correspondent/detail/644298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3:38:37Z</meta:creation-date>
    <dc:date>2023-07-31T13:38:37Z</dc:date>
  </office:meta>
</office:document-meta>
</file>