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тент-план-instagram"/>Контент-план Instagram<text:bookmark-end text:name="контент-план-instagram"/></text:h>
      <text:p text:style-name="First_20_paragraph">12.07.2017</text:p>
      <text:p text:style-name="Text_20_body"><text:line-break/></text:p>
      <text:p text:style-name="Text_20_body">Контент-план Instagram составляется на неделю вперед и заранее определяет названия постов с датами публикации. Ловите 4 шага для создания идеального контент-плана:<text:line-break/><text:line-break/><text:span text:style-name="T1">1. Выбираем тип аккаунта.</text:span><text:line-break/>В этом случае следует отталкиваться от ваших внутренних ощущений. Что вам ближе: учить людей, рассказывать о себе или продавать? Стоит подумать, что у вас получается лучше всего!<text:line-break/>Возьмите лист бумаги и обозначьте свой выбор в виде заголовка.<text:line-break/><text:line-break/><text:span text:style-name="T1">2. Формируем структуру контента.</text:span><text:line-break/>Отталкивайтесь от типа аккаунта и оформляйте профиль соответствующим образом. Когда будете анализировать контент-план, посмотрите, какие посты были проходными, и избавьтесь от них.<text:line-break/>Под заголовком опишите примерную структуру: 20 % продающих / 50 % информационных / 30 % развлекательных постов.<text:line-break/><text:line-break/><text:span text:style-name="T1">3. Определяемся с акцентами.</text:span><text:line-break/>Мы знаем, что бренд – это не только цвета и символы. Это также то, что от нас ожидают подписчики. Вы заботливы? Всегда стараетесь ясно донести информацию? Покажите это в своих постах. Подходите нестандартно к созданию контента.</text:p>
      <text:p text:style-name="Text_20_body">Запишите несколько акцентов под своей структурой.<text:line-break/><text:line-break/><text:span text:style-name="T1">4. Составьте контент-план на ближайшую неделю, воспользовавшись идеями для статей:</text:span><text:line-break/><text:line-break/></text:p>
      <text:p text:style-name="Text_20_body">- Гостевые посты. Обменяйтесь текстами с аккаунтом-партнером, который будет потенциально интересен вашей публике. Это также позволит обменяться аудиториями.<text:line-break/><text:line-break/>- Подборки цитат. Возьмите тему и найдите цитаты. Старайтесь избегать избитых выражений. Сделайте специальную рубрику. Делайте такие подборки, которые будут вдохновлять и помогать вашим читателям. Лучше, если все будут оформлены в одном стиле.<text:line-break/><text:line-break/>- Предложения к обсуждению новостей/постов партнеров. Сделайте репост, напишите осмысленный комментарий и поинтересуйтесь мнением аудитории.<text:line-break/><text:line-break/>- Интервью. Поговорите с экспертом, который близок к вашей сфере. Анонсируйте интервью заранее и поинтересуйтесь у подписчиков, ответы на какие вопросы им интересно услышать.<text:line-break/><text:line-break/>- Подборки полезных ресурсов. Сюда можете включить сайты, группы в социальных сетях и другие аккаунты в Instagram.<text:line-break/><text:line-break/>- Публикации в СМИ. Если публикация была сделана давно, расскажите, как вы изменились с того времени. Какие чувства вы испытывали во время интервью и что хотели донести читателям?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6443013.html" office:name=""><text:span text:style-name="Definition">http://centrprof.dtoiv.mos.ru/projects/special-correspondent/detail/6443013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3T14:58:58Z</meta:creation-date>
    <dc:date>2024-07-23T14:58:58Z</dc:date>
  </office:meta>
</office:document-meta>
</file>