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рителлинг.-как-использовать-силу-историй"/>«Сторителлинг. Как использовать силу историй»<text:bookmark-end text:name="сторителлинг.-как-использовать-силу-историй"/></text:h>
      <text:p text:style-name="First_20_paragraph">12.07.2017</text:p>
      <text:p text:style-name="Text_20_body"><text:line-break/></text:p>
      <text:p text:style-name="Text_20_body">Аннет Симмонс, автор книги «Сторителлинг. Как использовать силу историй», рассказывает про новый способ подачи информации, завоевывающий главенствующие позиции на рынке копирайтинга. «Рассказывание историй» становится эффективным инструментом для цепляющего и мгновенного ответа аудитории на твой продукт!  </text:p>
      <text:p text:style-name="Text_20_body"><text:line-break/></text:p>
      <text:p text:style-name="Text_20_body">В своей книге Аннет описывает несколько видов историй: </text:p>
      <text:p text:style-name="Text_20_body">- Кто я? Подумайте над тем, как вы хотите выглядеть в глазах своих слушателей, и подберите историю из своей жизни, которая характеризует именно этот аспект вашей личности. </text:p>
      <text:p text:style-name="Text_20_body">- Зачем я здесь? </text:p>
      <text:p text:style-name="Text_20_body">Не маскируйте собственный интерес под альтруистический гимн. </text:p>
      <text:p text:style-name="Text_20_body">- О видении. </text:p>
      <text:p text:style-name="Text_20_body">Найдите такую историю, которая заставила бы окружающих взглянуть в будущее вашими глазами. </text:p>
      <text:p text:style-name="Text_20_body">- Поучительные истории. </text:p>
      <text:p text:style-name="Text_20_body">Они продемонстрируют важность того, о чем вы говорите. </text:p>
      <text:p text:style-name="Text_20_body">- Ценности в действии. </text:p>
      <text:p text:style-name="Text_20_body">Лучший способ привить какую-либо нравственную ценность – это личный пример. </text:p>
      <text:p text:style-name="Text_20_body"><text:line-break/></text:p>
      <text:p text:style-name="Text_20_body">Эта книга будет полезна всем, кому приходится выступать перед широкой аудиторией, и тем, кто хочет повысить эффективность коммуникаций. </text:p>
      <text:p text:style-name="Text_20_body"><text:line-break/></text:p>
      <text:p text:style-name="Text_20_body">Адрес страницы: <text:a xlink:type="simple" xlink:href="http://centrprof.dtoiv.mos.ru/projects/special-correspondent/detail/6443060.html" office:name=""><text:span text:style-name="Definition">http://centrprof.dtoiv.mos.ru/projects/special-correspondent/detail/644306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1:55:46Z</meta:creation-date>
    <dc:date>2023-10-06T01:55:46Z</dc:date>
  </office:meta>
</office:document-meta>
</file>