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такое-инфографика-и-как-её-использовать"/>Что такое инфографика и как её использовать<text:bookmark-end text:name="что-такое-инфографика-и-как-её-использовать"/></text:h>
      <text:p text:style-name="First_20_paragraph">12.07.2017</text:p>
      <text:p text:style-name="Text_20_body">Инфографика – это любой дизайн-макет, в котором смысл доносится за счет визуализации данных. Статистика показывает, что посты, в которых она используется, вызывают на порядок больше интереса, чем те, в которых отсутствуют визуальные помощники. </text:p>
      <text:p text:style-name="Text_20_body"><text:line-break/></text:p>
      <text:p text:style-name="Text_20_body">Главная миссия инфографики — приносить людям пользу: </text:p>
      <text:p text:style-name="Text_20_body"><text:line-break/></text:p>
      <text:p text:style-name="Text_20_body">- Упрощать информацию. </text:p>
      <text:p text:style-name="Text_20_body">Иллюстрация наглядна и удобна в изучении, чем текст или таблица </text:p>
      <text:p text:style-name="Text_20_body"><text:line-break/></text:p>
      <text:p text:style-name="Text_20_body">- Ускорять понимание. </text:p>
      <text:p text:style-name="Text_20_body">Обработка визуального материала на 90% быстрее, чем текстовая. </text:p>
      <text:p text:style-name="Text_20_body"><text:line-break/></text:p>
      <text:p text:style-name="Text_20_body">-  Вызывать желание нажать на «Репост». </text:p>
      <text:p text:style-name="Text_20_body">Кому не понравится красивая картинка, наглядно изображающая полезную информацию? </text:p>
      <text:p text:style-name="Text_20_body"><text:line-break/></text:p>
      <text:p text:style-name="Text_20_body">-  Дарить читателям эмоции. </text:p>
      <text:p text:style-name="Text_20_body">Материал, при изучении которого они задействованы, лучше усваивается и запоминается!</text:p>
      <text:p text:style-name="Text_20_body"><text:line-break/></text:p>
      <text:p text:style-name="Text_20_body">Чтобы создать инфографику достаточно воспользоваться сайтами с готовыми шаблонами:</text:p>
      <text:p text:style-name="Text_20_body"><text:line-break/></text:p>
      <text:p text:style-name="Text_20_body">http://vizualize.me/ </text:p>
      <text:p text:style-name="Text_20_body">https://developers.google.com/chart/ </text:p>
      <text:p text:style-name="Text_20_body">https://www.easel.ly/ </text:p>
      <text:p text:style-name="Text_20_body">https://infogr.am/ </text:p>
      <text:p text:style-name="Text_20_body">https://piktochart.com/</text:p>
      <text:p text:style-name="Text_20_body"><text:line-break/></text:p>
      <text:p text:style-name="Text_20_body">Адрес страницы: <text:a xlink:type="simple" xlink:href="http://centrprof.dtoiv.mos.ru/projects/special-correspondent/detail/6443090.html" office:name=""><text:span text:style-name="Definition">http://centrprof.dtoiv.mos.ru/projects/special-correspondent/detail/644309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7T22:20:38Z</meta:creation-date>
    <dc:date>2024-08-17T22:20:38Z</dc:date>
  </office:meta>
</office:document-meta>
</file>