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ми-должны-быть-лиды"/>Какими должны быть лиды?<text:bookmark-end text:name="какими-должны-быть-лиды"/></text:h>
      <text:p text:style-name="First_20_paragraph">12.07.2017</text:p>
      <text:p text:style-name="Text_20_body"><text:line-break/></text:p>
      <text:p text:style-name="Text_20_body">Вика Владимирова в своем блоге на Medium рассказала какими должны быть лиды, чтобы тексты начинали читать и дочитывали.<text:line-break/><text:line-break/>Задача лида — дать больше информации о тексте, чтобы помочь читателю решить, нужен он ему или нет. Перечислим правила по его составлению.<text:line-break/><text:line-break/>- Лид должен выполнять свою основную функцию — рассказывать, о чем текст. Так же, как посты в соцсетях анонсируют статьи на сайте, лид анонсирует текст после заголовка и дает читателю четкое представление о его содержании.<text:line-break/><text:line-break/>- Соответственно, лид содержит имена главных героев (и регалии), компаний, предметов, о которых говорится в тексте.<text:line-break/><text:line-break/>- Лид должен быть информационным. Вместе с художественным заголовком художественный лид резко снижает потенциальную кликабельность текста. Сильно ли поможет ли нам такой лид принять решение о прочтении: «На многие темы говорить нельзя, а на остальные еще не научились»?<text:line-break/><text:line-break/>- Лид должен объяснять актуальность текста. Содержание текста привязано к событию? Ваш читатель мог пропустить новость о событии, помогите ему разобраться. Но одного объяснения актуальности мало. Объясните, зачем читателю новый текст.<text:line-break/><text:line-break/>- Лид не должен быть слишком длинным. 500 знаков и больше — это уже чересчур, такой кусок текста сложно понять за пару секунд (а мы помним, что в интернете человек быстро отвлекается, и его надо хватать сразу). По моему опыту, легко воспринимаются лиды не длиннее 250 знаков.<text:line-break/><text:line-break/>- Лид не должен быть сверстан после иллюстрации (которая идет после заголовка), на следующем экране. Текст в большинстве случаев лучше картинки объяснит, что тут происходит. Не заставляйте читателей его искать.</text:p>
      <text:p text:style-name="Text_20_body"><text:line-break/></text:p>
      <text:p text:style-name="Text_20_body">Адрес страницы: <text:a xlink:type="simple" xlink:href="http://centrprof.dtoiv.mos.ru/projects/special-correspondent/detail/6443110.html" office:name=""><text:span text:style-name="Definition">http://centrprof.dtoiv.mos.ru/projects/special-correspondent/detail/644311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20:03:37Z</meta:creation-date>
    <dc:date>2023-05-21T20:03:37Z</dc:date>
  </office:meta>
</office:document-meta>
</file>