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ларк-рой-питер---50-приемов-письма"/>Кларк Рой Питер - "50 Приемов Письма"<text:bookmark-end text:name="кларк-рой-питер---50-приемов-письма"/></text:h>
      <text:p text:style-name="First_20_paragraph">12.07.2017</text:p>
      <text:p text:style-name="Text_20_body"><text:line-break/></text:p>
      <text:p text:style-name="Text_20_body">Кларк Рой Питер - "50 Приемов Письма" <text:line-break/><text:line-break/>- Это отличная книга для пишущих и выступающих. Состоит из 50 небольших глав, посвященных отдельному насущному вопросу. Содержит конкретные советы и примеры, а также практические задания.<text:line-break/>Рой Питер Кларк одолжил приёмы у писателей, редакторов, авторов книг по письму и преподавателей филологии.<text:line-break/><text:line-break/>- Временами полезно думать о письме как о плотницком деле. Так, авторы и редакторы могут работать по плану и использовать заготовленные инструменты. Воспользоваться приемом письма можно в любое время. И вот в чем секрет: в отличие от молотков, зубил и рашпилей, средства для письма возвращать не придется. Их можно очистить, отточить и передать.<text:line-break/><text:line-break/>- По мере того, как будете читать не забывайте:<text:line-break/>Это приемы, а не правила. Они существуют не в плоскости «правильно-неправильно», а в плоскости «причина-следствие». Бесполезно пытаться использовать все приемы сразу.<text:line-break/><text:line-break/><text:span text:style-name="T1">"Итак, пишите, комбинируя длинные, средние и короткие предложения. Создавайте звуки, приятные для слуха читателя,-пишет Рой Питер Кларк.- Не пишите просто слова. Пишите музыку". </text:span><text:line-break/><text:line-break/>Рекомендуем тем, кто так или иначе связан со словом. Вы пополните не только свой словарный запас, но и улучшите навыки письма. С этой книгой нужно работать и совершенствовать свое мастерство создания текстов. Приятного чтения!</text:p>
      <text:p text:style-name="Text_20_body"><text:line-break/></text:p>
      <text:p text:style-name="Text_20_body">Адрес страницы: <text:a xlink:type="simple" xlink:href="http://centrprof.dtoiv.mos.ru/projects/special-correspondent/detail/6443127.html" office:name=""><text:span text:style-name="Definition">http://centrprof.dtoiv.mos.ru/projects/special-correspondent/detail/6443127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12T20:03:30Z</meta:creation-date>
    <dc:date>2023-11-12T20:03:30Z</dc:date>
  </office:meta>
</office:document-meta>
</file>