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ободное-пространство-для-новых-идей"/>Свободное пространство для новых идей<text:bookmark-end text:name="свободное-пространство-для-новых-идей"/></text:h>
      <text:p text:style-name="First_20_paragraph">12.07.2017</text:p>
      <text:p text:style-name="Text_20_body"><text:line-break/></text:p>
      <text:p text:style-name="Text_20_body">Realtimeboard – онлайн доска, позволяющая в режиме реального времени создавать с командой проекты, инфографику, схемы и таблицы, используя инструменты дизайн-мышления.<text:line-break/><text:line-break/>Чем полезен данный сервис?<text:line-break/><text:line-break/></text:p>
      <text:p text:style-name="Text_20_body">- Это отличная замена офисным флипчартам<text:line-break/><text:line-break/>Вам не понадобятся листы – доска имеет безграничное пространство. С помощью простых и понятных инструментов можно наглядно представить информацию, не отрываясь от рабочего места.<text:line-break/><text:line-break/>- Это удобная платформа для совместной работы<text:line-break/><text:line-break/>Используя привычные инструменты маркерной доски, Вы можете записывать мысли и делиться ими с друзьями по чату, видеозвонкам и оставлять комментарии даже находясь на разных континентах. <text:line-break/><text:line-break/>- Это практичная программа для создания презентаций<text:line-break/><text:line-break/>Она позволяет работать со множеством материалов на одной доске. Загружайте файлы, картинки и документы с вашего компьютера или из Google Drive, которые можно структурировать и редактировать, оставаясь при этом в сервисе.<text:line-break/><text:line-break/>⚡Все результаты вашей работы можно сохранять в виде картинки или PDF-презентации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6443162.html" office:name=""><text:span text:style-name="Definition">http://centrprof.dtoiv.mos.ru/projects/special-correspondent/detail/6443162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9:17:28Z</meta:creation-date>
    <dc:date>2025-02-16T09:17:28Z</dc:date>
  </office:meta>
</office:document-meta>
</file>