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ренировка-для-ума-и-не-только"/>Тренировка для ума и не только<text:bookmark-end text:name="тренировка-для-ума-и-не-только"/></text:h>
      <text:p text:style-name="First_20_paragraph">12.07.2017</text:p>
      <text:p text:style-name="Text_20_body"><text:line-break/></text:p>
      <text:p text:style-name="Text_20_body">Умение красиво выражать свои мысли — необходимый компонент для работы с аудиторией. Ораторские способности нужно развивать и постоянно тренировать. Ловите ТОП-3 упражнений, которые помогут вам в этом деле! </text:p>
      <text:p text:style-name="Text_20_body"><text:line-break/></text:p>
      <text:p text:style-name="Text_20_body">- «Бредогенерация» — повысь креативность речи </text:p>
      <text:p text:style-name="Text_20_body">В течение 1-2х минут говорите нелепости: например, рассказывайте про то, как летающие кустики фиолетовой смородины кочуют в тёплые страны или объяснять, почему сегодня земля стала плоская, а небо с малиновым вкусом. </text:p>
      <text:p text:style-name="Text_20_body"><text:line-break/></text:p>
      <text:p text:style-name="Text_20_body">- «Правка текста» — пополни словарный запас</text:p>
      <text:p text:style-name="Text_20_body">В любом тексте вычеркните слова хаотичным образом, а затем вслух читаете этот текст, при этом на ходу заменяя вычеркнутые слова синонимами подходящими по смыслу. </text:p>
      <text:p text:style-name="Text_20_body"><text:line-break/></text:p>
      <text:p text:style-name="Text_20_body">- «Очепятка» — друг познается в еде? </text:p>
      <text:p text:style-name="Text_20_body">Попросите кого-нибудь из близких «отредактировать» любой текст и прочитайте его вслух, на ходу исправляя опечатки «редактора». За минимальное количество времени старайтесь, читая текст вслух, допустить наименьшее количество ошибок. </text:p>
      <text:p text:style-name="Text_20_body"><text:line-break/></text:p>
      <text:p text:style-name="Text_20_body">-Тренируйтесь 1-2 раза в день и Вы заметите, что креативность Вашей речи и мышления значительно увеличилась. Успехов!</text:p>
      <text:p text:style-name="Text_20_body"><text:line-break/></text:p>
      <text:p text:style-name="Text_20_body">Адрес страницы: <text:a xlink:type="simple" xlink:href="http://centrprof.dtoiv.mos.ru/projects/special-correspondent/detail/6443200.html" office:name=""><text:span text:style-name="Definition">http://centrprof.dtoiv.mos.ru/projects/special-correspondent/detail/6443200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3T20:02:04Z</meta:creation-date>
    <dc:date>2023-05-13T20:02:04Z</dc:date>
  </office:meta>
</office:document-meta>
</file>