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рстен-бредемайер-искусство-словесной-атаки"/>Карстен Бредемайер «Искусство словесной атаки»<text:bookmark-end text:name="карстен-бредемайер-искусство-словесной-атаки"/></text:h>
      <text:p text:style-name="First_20_paragraph">12.07.2017</text:p>
      <text:p text:style-name="Text_20_body"><text:line-break/></text:p>
      <text:p text:style-name="Text_20_body">Карстен Бредемайер «Искусство словесной атаки» </text:p>
      <text:p text:style-name="Text_20_body"><text:line-break/></text:p>
      <text:p text:style-name="Text_20_body">Организация и ведение дискуссий особенно актуальны в наше время, потому что умение общаться - важный элемент в профессиональной деятельности человека. </text:p>
      <text:p text:style-name="Text_20_body"><text:line-break/></text:p>
      <text:p text:style-name="Text_20_body">О книге: </text:p>
      <text:p text:style-name="Text_20_body">Полезный учебник по риторике познакомит с конструктивными приемами ведения дискуссии. В ней представлены более 50 различных приемов и много упражнений, которые позволят отточить навыки общения. </text:p>
      <text:p text:style-name="Text_20_body"><text:line-break/></text:p>
      <text:p text:style-name="Text_20_body">Об авторе: </text:p>
      <text:p text:style-name="Text_20_body">Карстен Бредемайер - известный специалист в области делового консалтинга и ведущий тренер по коммуникативной технике. Занимался изучением работы СМИ, был консультантом по телевизионным выступлениям. В настоящее время занимается коуч-менеджментом. </text:p>
      <text:p text:style-name="Text_20_body"><text:line-break/></text:p>
      <text:p text:style-name="Text_20_body">Для кого подойдёт данный учебник? </text:p>
      <text:p text:style-name="Text_20_body">Он будет интересен как людям, желающим быстро найти необходимые инструменты ведения дискуссии без особого углубления в тему, так и тем, кто хочет детально изучить вопрос, построить свою систему общения. </text:p>
      <text:p text:style-name="Text_20_body"><text:line-break/></text:p>
      <text:p text:style-name="Text_20_body">Теперь вас не смогут застать врасплох, а ваши умелые действия и смелые реплики вызовут настоящую зависть окружающих!</text:p>
      <text:p text:style-name="Text_20_body"><text:line-break/></text:p>
      <text:p text:style-name="Text_20_body">Адрес страницы: <text:a xlink:type="simple" xlink:href="http://centrprof.dtoiv.mos.ru/projects/special-correspondent/detail/6443230.html" office:name=""><text:span text:style-name="Definition">http://centrprof.dtoiv.mos.ru/projects/special-correspondent/detail/6443230.html</text:span></text:a></text:p>
      <text:p text:style-name="Text_20_body"><text:a xlink:type="simple" xlink:href="http://centrprof.dtoiv.mos.ru" office:name=""><text:span text:style-name="Definition">ГБУ города Москвы «Городской центр профессионального и карьерного развити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8T11:44:42Z</meta:creation-date>
    <dc:date>2024-07-28T11:44:42Z</dc:date>
  </office:meta>
</office:document-meta>
</file>