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эвид-рэндалл-универсальный-журналист"/>Дэвид Рэндалл "Универсальный журналист"<text:bookmark-end text:name="дэвид-рэндалл-универсальный-журналист"/></text:h>
      <text:p text:style-name="First_20_paragraph">26.07.2017</text:p>
      <text:p text:style-name="Text_20_body">Журналист - ворчун, критик и советчик, регент при королях и наставник народов, так пишет Дэвид Рэндалл<text:line-break/><text:line-break/><text:line-break/></text:p>
      <text:p text:style-name="Text_20_body"><text:line-break/></text:p>
      <text:p text:style-name="Text_20_body"><text:span text:style-name="T1">Об авторе:</text:span><text:line-break/>Опыт журналистской и редакционной деятельности у Дэвида Рэндалла богатый : от Великобритании до Кении, от российской "Литературной газеты" до The New York Times. Он читал лекции о журналистике по всему миру. А сейчас преподает теорию и практику журналистского мастерства в Нью-Йоркском университете.<text:line-break/><text:line-break/><text:span text:style-name="T1">О книге:</text:span><text:line-break/>Дэвид Рэндалл убежден, что не может быть журналистики либеральной или марксистской. Нет элитарной прессы или бульварной. Журналистика делится только на два вида: хорошая и плохая. И обе они носят всемирный характер.<text:line-break/><text:line-break/>♦ Перед вами один из лучших учебников по журналистике. Не прочитав Рэндалла, не поймешь, зачем, собственно, оттачивать стиль, набираться опыта и читать газеты. Без азов мастерства стать журналистом невозможно. Дэвид Рэндалл не только объяснил, что нужно журналисту, чтобы быть профессионалом своего дела, он привел множество замечательных и ярких примеров из мира масс-медиа. Ты хочешь стать журналистом? Ты хочешь хоть что-нибудь понять в этом сумасшедшем мире медиа? Тогда тебе туда - на страницы пособия "Универсальный журналист".<text:line-break/></text:p>
      <text:p text:style-name="Text_20_body"><text:line-break/></text:p>
      <text:p text:style-name="Text_20_body">Адрес страницы: <text:a xlink:type="simple" xlink:href="http://centrprof.dtoiv.mos.ru/projects/special-correspondent/detail/6556918.html" office:name=""><text:span text:style-name="Definition">http://centrprof.dtoiv.mos.ru/projects/special-correspondent/detail/6556918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6T21:03:18Z</meta:creation-date>
    <dc:date>2023-07-16T21:03:18Z</dc:date>
  </office:meta>
</office:document-meta>
</file>