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де-научиться-фотографии"/>Где научиться фотографии?<text:bookmark-end text:name="где-научиться-фотографии"/></text:h>
      <text:p text:style-name="First_20_paragraph">26.07.2017</text:p>
      <text:p text:style-name="Text_20_body"><text:line-break/></text:p>
      <text:p text:style-name="Text_20_body">В современном мире практически у каждого человека есть фотоаппарат - будь то камера в вашем смартфоне, "зеркалка" или профессиональные цифровые камеры. Но наличие фотоаппарата не означает умение снимать. Сегодня расскажем, где научиться фотографии, как платно, так и бесплатно.<text:line-break/><text:line-break/>♦ Фотошколы. Сейчас в Москве их огромное количество с курсами на любой вкус и на любой кошелек.<text:line-break/>Например:<text:line-break/>https://fotoshkola.net/<text:line-break/>https://photoplay.ru/<text:line-break/>Подобрать для себя курсы фотографии или мастер-классы можно на http://photo-study.ru или http://allphotoschools.ru/events/<text:line-break/>У популярного магазина re-store есть отличный проект - Академия, в рамках которого проводятся различные мастер-классы с фотографами, художниками, музыкантами, блогерами, в том числе по мобильной фотографии<text:line-break/>https://www.re-store.ru/academy/<text:line-break/><text:line-break/>♦ Интернет. Найти ответы на многие вопросы о фото можно на различных сайтах. Проще всего, конечно, забить в поисковик, но иногда мы даже не знаем о том, что можем найти. Поэтому предлагаем познакомиться с несколькими проверенными сайтами о фотографии:<text:line-break/>https://fotobiz.pro/<text:line-break/>https://prophotos.ru/<text:line-break/>http://www.takefoto.ru/<text:line-break/>И немного из VK:<text:line-break/>https://vk.com/retouch_school<text:line-break/>https://vk.com/udivitelnie_photo<text:line-break/>https://vk.com/psclub<text:line-break/><text:line-break/>♦ YouTube. На одном из самых популярных сайтов в мире также можно учиться фотографии, правда, минус такого формата - практиковаться вам придется самостоятельно. Зато здесь очень удобно учиться обработке.<text:line-break/>Несколько полезных каналов о фотографии:<text:line-break/>https://www.youtube.com/user/FotoshkolaNet<text:line-break/>https://www.youtube.com/user/photoshopfirst<text:line-break/>https://www.youtube.com/user/studyfotonew<text:line-break/>https://www.youtube.com/user/maratneva<text:line-break/><text:line-break/><text:line-break/></text:p>
      <text:p text:style-name="Text_20_body"><text:line-break/></text:p>
      <text:p text:style-name="Text_20_body">Адрес страницы: <text:a xlink:type="simple" xlink:href="http://centrprof.dtoiv.mos.ru/projects/special-correspondent/detail/6556955.html" office:name=""><text:span text:style-name="Definition">http://centrprof.dtoiv.mos.ru/projects/special-correspondent/detail/6556955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6T12:33:11Z</meta:creation-date>
    <dc:date>2023-11-16T12:33:11Z</dc:date>
  </office:meta>
</office:document-meta>
</file>