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ости.-сложное-искусство-работы-с-информацией---эрик-фихтелиус."/>Новости. Сложное искусство работы с информацией - Эрик Фихтелиус.<text:bookmark-end text:name="новости.-сложное-искусство-работы-с-информацией---эрик-фихтелиус."/></text:h>
      <text:p text:style-name="First_20_paragraph">26.07.2017</text:p>
      <text:p text:style-name="Text_20_body"><text:line-break/></text:p>
      <text:p text:style-name="Text_20_body"><text:line-break/></text:p>
      <text:p text:style-name="Text_20_body"> "Нами движет любознательность. Мы стремимся донести до аудитории те факты, которые кто-то пытается скрыть, и сделать это так, как считаем нужным мы, а не власть имущие или сильные мира сего. Мы хотим рассказать нашим зрителям, читателям, слушателям то, что важно для них и для общества, в котором они живут", — пишет Фихтелиус Э.</text:p>
      <text:p text:style-name="Text_20_body"><text:line-break/></text:p>
      <text:p text:style-name="Text_20_body"><text:span text:style-name="T1">Об авторе: </text:span></text:p>
      <text:p text:style-name="Text_20_body">Эрик Фихтелиус – репортер редакции "Актуэльт” - программы новостей первого канала Шведского телевидения (SVT1). Раннее был временным профессором Института журналистики, СМИ и коммуникации при Стокгольмском университете. </text:p>
      <text:p text:style-name="Text_20_body"><text:line-break/></text:p>
      <text:p text:style-name="Text_20_body"><text:span text:style-name="T1">О книге: </text:span></text:p>
      <text:p text:style-name="Text_20_body">В этом учебном пособии не только даются практические советы, как освоить нелегкое искусство работы с новостями, но и рассматриваются теоретические основы профессии журналиста, в частности: техника интервью, вопросы драматургического построения радио- и телесюжетов, аспекты журналисткой этики, и другие.</text:p>
      <text:p text:style-name="Text_20_body">Главы, имеющие отношение к навыкам работы репортера, чередуются с размышлениями о роли журналиста в современном обществе и взаимоотношениях между властью и медиа. </text:p>
      <text:p text:style-name="Text_20_body"><text:line-break/></text:p>
      <text:p text:style-name="Text_20_body">♦ Эта книга предназначена для студентов факультетов журналистики и всех желающих освоить премудрости профессии журналиста. </text:p>
      <text:p text:style-name="Text_20_body">Читайте и узнавайте новое!</text:p>
      <text:p text:style-name="Text_20_body"><text:line-break/></text:p>
      <text:p text:style-name="Text_20_body">Адрес страницы: <text:a xlink:type="simple" xlink:href="http://centrprof.dtoiv.mos.ru/projects/special-correspondent/detail/6557000.html" office:name=""><text:span text:style-name="Definition">http://centrprof.dtoiv.mos.ru/projects/special-correspondent/detail/6557000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6T20:54:17Z</meta:creation-date>
    <dc:date>2023-09-26T20:54:17Z</dc:date>
  </office:meta>
</office:document-meta>
</file>