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е-кинопоказы"/>Бесплатные кинопоказы<text:bookmark-end text:name="бесплатные-кинопоказы"/></text:h>
      <text:p text:style-name="First_20_paragraph">26.07.2017</text:p>
      <text:p text:style-name="Text_20_body"><text:line-break/></text:p>
      <text:p text:style-name="Text_20_body">Бесплатно (!) насладиться современными качественными российскими фильмами можно будет в первую неделю августа.<text:line-break/><text:line-break/>С 31 июля по 6 августа в 18:45 в кинотеатре "Космос" (м. ВДНХ) будут показаны 7 кинолент отечественного производства, вышедших с 2015 года. Показы абсолютно бесплатны, необходима лишь регистрация! Зрители не только насладятся кино, но и пообщаются с режиссёрами и актёрами.<text:line-break/><text:line-break/><text:span text:style-name="T1">Расписание показов:</text:span><text:line-break/>31 июля — «Монах и бес», 2016, 12+;<text:line-break/>1 августа — «Городские птички», 2015, 16+;<text:line-break/>2 августа — «Эластико», 2016, 12+;<text:line-break/>3 августа — «Огни большой деревни», 2016, 12+;<text:line-break/>4 августа — «Москва, я терплю тебя», 2016, 16+;<text:line-break/>5 августа — «Коробка», 2015, 12+;<text:line-break/>6 августа — «Яна+Янко», 2017, 12+.<text:line-break/><text:line-break/>Количество мест ограничено! Регистрация по ссылке http://ruskino.myviasat.ru/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6558216.html" office:name=""><text:span text:style-name="Definition">http://centrprof.dtoiv.mos.ru/projects/special-correspondent/detail/655821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5T15:10:49Z</meta:creation-date>
    <dc:date>2024-08-05T15:10:49Z</dc:date>
  </office:meta>
</office:document-meta>
</file>