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такое-фирменный-стиль"/>Что такое фирменный стиль?<text:bookmark-end text:name="что-такое-фирменный-стиль"/></text:h>
      <text:p text:style-name="First_20_paragraph">26.07.2017</text:p>
      <text:p text:style-name="Text_20_body"><text:line-break/></text:p>
      <text:p text:style-name="Text_20_body">Как читатели отличат ваше издание или блог от конкурентов? Конечно, качественные тексты и съемки помогают выделиться, но этого недостаточно. Еще один способ запомниться аудитории — это продуманный фирменный стиль. Цепкое название, запоминающаяся типографика и иллюстрации станут ценным дополнением к тому образу, который вы создадите.</text:p>
      <text:p text:style-name="Text_20_body"><text:line-break/></text:p>
      <text:p text:style-name="Text_20_body">В «Журналисте» рассказали, что такое фирменный стиль издания и зачем он нужен. Статью можно прочитать по ссылке: http://jrnlst.ru/style-by-accent.</text:p>
      <text:p text:style-name="Text_20_body"><text:line-break/></text:p>
      <text:p text:style-name="Text_20_body">Адрес страницы: <text:a xlink:type="simple" xlink:href="http://centrprof.dtoiv.mos.ru/projects/special-correspondent/detail/6558269.html" office:name=""><text:span text:style-name="Definition">http://centrprof.dtoiv.mos.ru/projects/special-correspondent/detail/6558269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03:27Z</meta:creation-date>
    <dc:date>2023-05-19T05:03:27Z</dc:date>
  </office:meta>
</office:document-meta>
</file>