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нига-практикум-пиши-еще-карен-бенк"/>Книга-практикум «Пиши еще!» Карен Бенк<text:bookmark-end text:name="книга-практикум-пиши-еще-карен-бенк"/></text:h>
      <text:p text:style-name="First_20_paragraph">26.07.2017</text:p>
      <text:p text:style-name="Text_20_body"><text:line-break/></text:p>
      <text:p text:style-name="Text_20_body">Воображение писателя жаждет слов, не так ли?<text:line-break/><text:line-break/>Многие сталкиваются с проблемой угасания созидательных ресурсов. Возникает вопрос: «как написать текст, когда не пишется?»<text:line-break/><text:line-break/>Справиться с творческим кризисом поможет книга-практикум «Пиши еще!» Карен Бенке. Поэтесса, преподаватель письма предлагает своим читателям пикировать взглядом по строчкам, облетая буквы, в поисках свежих мыслей.<text:line-break/><text:line-break/>Вы найдете различные творческие приемы и от краткой теоретической части сможете сразу приступить к практике – в книге много пустых страниц для Вашего воображения!<text:line-break/><text:line-break/>Она будет полезна для начинающих авторов, которые имеют смелость быть непосредственными и готовы учиться писать разными способами, и для опытных писателей, жаждущих поддерживать огонек вдохновения.<text:line-break/><text:line-break/>Скачать можно здесь: http://www.rulit.me/books/pishi-eshchyo-rukovodstvo-dlya-nachinayushchego-pisatelya-read-442538-1.html</text:p>
      <text:p text:style-name="Text_20_body"><text:line-break/></text:p>
      <text:p text:style-name="Text_20_body">Адрес страницы: <text:a xlink:type="simple" xlink:href="http://centrprof.dtoiv.mos.ru/projects/special-correspondent/detail/6558291.html" office:name=""><text:span text:style-name="Definition">http://centrprof.dtoiv.mos.ru/projects/special-correspondent/detail/6558291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2:38:32Z</meta:creation-date>
    <dc:date>2023-07-08T12:38:32Z</dc:date>
  </office:meta>
</office:document-meta>
</file>