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supa-dashboard"/>SUPA Dashboard<text:bookmark-end text:name="supa-dashboard"/></text:h>
      <text:p text:style-name="First_20_paragraph">26.07.2017</text:p>
      <text:p text:style-name="Text_20_body"><text:line-break/></text:p>
      <text:p text:style-name="Text_20_body">Новинка этой недели!<text:line-break/><text:line-break/>Хочешь короткие видеоролики, идеальные для постинга в социальных сетях?<text:line-break/><text:line-break/>SUPA Dashboard – инструментальная панель для создания твоего оригинального видеоконтента.<text:line-break/><text:line-break/>Особенности мувимэйкера:<text:line-break/>- бесплатный;<text:line-break/>- простой в использовании;<text:line-break/>- есть огромное количество иконок и шаблонов;<text:line-break/>- есть поддержка Autoplay-видео во всех основных соц.сетях и мессенджерах.<text:line-break/><text:line-break/>Теперь можем смело штамповать видео – проверено на собственном опыте! </text:p>
      <text:p text:style-name="Text_20_body"><text:line-break/></text:p>
      <text:p text:style-name="Text_20_body">Адрес страницы: <text:a xlink:type="simple" xlink:href="http://centrprof.dtoiv.mos.ru/projects/special-correspondent/detail/6558348.html" office:name=""><text:span text:style-name="Definition">http://centrprof.dtoiv.mos.ru/projects/special-correspondent/detail/655834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3:43:38Z</meta:creation-date>
    <dc:date>2023-05-26T23:43:38Z</dc:date>
  </office:meta>
</office:document-meta>
</file>