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раторские-приемы-для-ясного-запоминания-информации"/>Ораторские приемы для ясного запоминания информации<text:bookmark-end text:name="ораторские-приемы-для-ясного-запоминания-информации"/></text:h>
      <text:p text:style-name="First_20_paragraph">04.08.2017</text:p>
      <text:p text:style-name="Text_20_body">Чтобы лучше донести Вашу мысль до слушателей, сделать ее более понятной и хорошо организованной используйте следующие приемы: </text:p>
      <text:p text:style-name="Text_20_body"><text:line-break/></text:p>
      <text:p text:style-name="Text_20_body">♦ Сравнение – возможно, самый базовый прием ораторского искусства. Важнейшее правило риторики гласит, что все абстрактное необходимо представлять с помощью сравнений и приемов, образов или даже коротких рассказов иллюстраций. </text:p>
      <text:p text:style-name="Text_20_body"><text:line-break/></text:p>
      <text:p text:style-name="Text_20_body">♦ Перекрещивание (хиазм) – прием, помогающий емко и красиво выразить вашу мысль крестообразным изменением последовательности элементов в двух параллельных рядах слов. Например: «Не спрашивай, что твоя страна может сделать для тебя, - спроси себя, что ты можешь сделать для страны». Хиазм повышает убедительность и выразительность речи. </text:p>
      <text:p text:style-name="Text_20_body"><text:line-break/></text:p>
      <text:p text:style-name="Text_20_body">♦ Синекдоха (переименование) – это способ выражения мыслей, при котором слово употребляется в переносном значении, а именно – понятие известного предмета. Синекдоха дает оратору возможность кратко и выразительно донести до слушателей информацию, оставив в их памяти определенный образ сказанного. </text:p>
      <text:p text:style-name="Text_20_body"><text:line-break/></text:p>
      <text:p text:style-name="Text_20_body">♦ Повторение – важный принцип запоминания информации. Оно глубже закрепляет в сознании аудитории основную мысль выступления, повышает убедительность речи и помогает представить новую информацию как уже знакомую.</text:p>
      <text:p text:style-name="Text_20_body"><text:line-break/></text:p>
      <text:p text:style-name="Text_20_body">Адрес страницы: <text:a xlink:type="simple" xlink:href="http://centrprof.dtoiv.mos.ru/projects/special-correspondent/detail/6621655.html" office:name=""><text:span text:style-name="Definition">http://centrprof.dtoiv.mos.ru/projects/special-correspondent/detail/6621655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9T19:07:09Z</meta:creation-date>
    <dc:date>2024-07-19T19:07:09Z</dc:date>
  </office:meta>
</office:document-meta>
</file>