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никальное-место-corporation-inovatio-hub"/>Уникальное место «CORPORATION INOVATIO HUB»<text:bookmark-end text:name="уникальное-место-corporation-inovatio-hub"/></text:h>
      <text:p text:style-name="First_20_paragraph">12.02.2018</text:p>
      <text:p text:style-name="Text_20_body">Студенческие СМИ посетили крупнейшую в России площадку для пилотирования инструментов корпоративных инноваций.<text:line-break/><text:a xlink:type="simple" xlink:href="https://vk.com/alicegirla" office:name=""><text:span text:style-name="Definition">Алиса Кретова</text:span></text:a> поделилась впечатлениями о небольшом вечернем блог-туре в «Corporate Innovations Hub».<text:line-break/><text:line-break/>«Модно работать не запретишь».<text:line-break/><text:line-break/>Знаете тот анекдот: заходят как-то в бар стартапер, хипстер и вейпер…<text:line-break/>Именно в таком духе вчера прошло открытие третьего многофункционального пространства Deworkacy, которое расположилось в памятнике архитектуры, здании XVIII века – бывшем доме купцов Рыловых, Котовых, Левиных. Гостям вечера провели экскурсию по всем трём этажам старинного особняка, а также развлекали их фуршетом, дегустацией вин, питчингом и розыгрышем призов среди тех, кто оставил свою визитную карточку.<text:line-break/><text:line-break/><text:a xlink:type="simple" xlink:href="https://vk.com/away.php?to=http%3A%2F%2Fdeworkacy.ru&amp;post=-132225910_1745&amp;cc_key=" office:name=""><text:span text:style-name="Definition">deworkacy.ru</text:span></text:a> позиционируют себя не просто как площадку для аренды под офисы, а как рабочее пространство, спроектированное «для встреч и диалога бизнеса». На презентации нового пространства «Corporate Innovations Hub» было анонсировано, что оно станет уникальным местом, где инновационные стартапы и крупные корпорации смогут найти друг друга.<text:line-break/>Помимо роскошного местоположения прямо через реку от Кремля и современного дизайна, воплощенного в самом свежем ремонте, резидентов «технологического хаба» ожидают следующие преимущества:<text:line-break/>– Экспертиза проектов от ТОП-3 банков страны;<text:line-break/>– Возможность привлечения инвестиций от стратегического партнера Corporate Innovations Hub – корпоративного венчурного фонда группы «Газпромбанка» GPB Digital до 500 000$;<text:line-break/>– Участие в совместной программе Deworkacy и GPB Digital по работе со стартапами;<text:line-break/>– Приоритетное участие в программах развития cтартапов от Deworkacy;<text:line-break/>– Пилотные проекты на базе промышленных активов и структурных подразделений группы Газпромбанка.<text:line-break/><text:line-break/>Если Вы – молодой предприниматель, у которого есть новшество, обеспечивающее качественный рост эффективности процессов или продукции, востребованное рынком (то есть инновация), присмотритесь к площадкам сети Deworkacy, поскольку рабочее место на весь день там стоит всего 900 рублей, а аренда офиса на месяц стартует от 50 тысяч рублей!</text:p>
      <text:p text:style-name="Text_20_body"><text:line-break/></text:p>
      <text:p text:style-name="Text_20_body"><text:line-break/></text:p>
      <text:p text:style-name="Text_20_body">Адрес страницы: <text:a xlink:type="simple" xlink:href="http://centrprof.dtoiv.mos.ru/projects/special-correspondent/detail/7142609.html" office:name=""><text:span text:style-name="Definition">http://centrprof.dtoiv.mos.ru/projects/special-correspondent/detail/7142609.html</text:span></text:a></text:p>
      <text:p text:style-name="Text_20_body"><text:a xlink:type="simple" xlink:href="http://centrprof.dtoiv.mos.ru" office:name=""><text:span text:style-name="Definition">ГБУ города Москвы «Городской центр профессионального и карьерного развития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6-18T11:32:11Z</meta:creation-date>
    <dc:date>2024-06-18T11:32:11Z</dc:date>
  </office:meta>
</office:document-meta>
</file>