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есна-идет-весне-дорогу"/>Весна идет, весне дорогу<text:bookmark-end text:name="весна-идет-весне-дорогу"/></text:h>
      <text:p text:style-name="First_20_paragraph">13.02.2018</text:p>
      <text:p text:style-name="Text_20_body">Масленицу в Москве и вправду решили отметить на широкую ногу: «Московская масленица 2018» пройдет на 25 площадках столицы! В этом году в программе фестиваля есть выступления национальных театров России, приуроченных к году театров в России.</text:p>
      <text:p text:style-name="Text_20_body">Что же ждет вас в течении масленичной недели, как проводить зиму и встретить весну читайте ниже.</text:p>
      <text:p text:style-name="Text_20_body"><text:span text:style-name="T1">Манежная площадь</text:span></text:p>
      <text:p text:style-name="Text_20_body">Жителей и гостей столицы здесь ждет иммерсивный спектакль «Царская Масленица» от режиссера Виталия Боровика, который будет наполнен юмором и музыкой, сценами из скоморошин и народными танцами. Кстати, зрители тоже смогут почувствовать себя актерами. И, еще одно — гуляя по Манежной площади, обращайте внимание на витрины, для вас проект «12 маслениц» подготовил кое-что необычное.</text:p>
      <text:p text:style-name="Text_20_body"><text:span text:style-name="T1">Тверская площадь</text:span></text:p>
      <text:p text:style-name="Text_20_body">Здесь ежедневно будут выступать фольклорные коллективы, музыкальные группы и профессиональные театральные артисты. Гости смогут познакомиться с масленичными играми, традиционными хороводами и колядками, поучаствовать в мастер-классах по росписи деревянных игрушек, по золотому шитью, холодной позолоте и хохломской росписи деревянной посуды, послушать лекции и посетить выставки, посвященные традиционной росписи по дереву. Маленьких гостей ждет специальная площадка — «Детская масленичная деревня».</text:p>
      <text:p text:style-name="Text_20_body"><text:span text:style-name="T1">Тверской бульвар</text:span></text:p>
      <text:p text:style-name="Text_20_body">Если загляните сюда, то сможете поупражняться в стрельбе из лука, поучаствовать в состязаниях по перетягиванию каната, в шуточном поединке на тренировочных мечах-тямбарах или в сражении мешками на бревне. В павильоне «Кухня» можно будет узнать историю мукомольного и хлебопекарного дела, поучаствовать в интерактивных лекциях и мастер-классах по ручному помолу муки с помощью жернова, по выпечке хлеба, и по выпеканию блинов по различным рецептам. А любители мистики и магии смогут узнать обряд по заклинанию птиц у памятника Сергею Есенину. Гости площадки выучат веселые песни, увидят постановки сказок и примут участие в подвижных играх.</text:p>
      <text:p text:style-name="Text_20_body"><text:span text:style-name="T1">Новопушкинский сквер</text:span></text:p>
      <text:p text:style-name="Text_20_body">Все-таки мы только провожаем зиму, а это значит, что она еще не кончилась и коньки никто не отменял! В Новопушкинском сквере каток в Ледовом театре. Вход бесплатный, если нет своих коньков, то можно взять под залог (1 500 руб.), а приходить можно ежедневно с 8 по 18 февраля: будни 12:00 –22:00, выходные 11:00–22:00.</text:p>
      <text:p text:style-name="Text_20_body"><text:span text:style-name="T1">Новый Арбат</text:span></text:p>
      <text:p text:style-name="Text_20_body">Любите наряжаться и тематические вечеринки? Тогда вам точно сюда! В этом году на Новом Арбате проведут карнавальные шествия. Так что у вас есть шанс посетить русские «маскерады» Елизаветинских времен, карнавал допетровских времен или пройтись в венгерском шествии Бушояраш с ряжеными-бушарами в масках и овечьих шкурах. В «Детской библиотеке» ежедневно будет работать мастерская карнавального костюма.</text:p>
      <text:p text:style-name="Text_20_body"><text:span text:style-name="T1">Парк Горького</text:span></text:p>
      <text:p text:style-name="Text_20_body">17 и 18 февраля тут пройдут основные масленичные гулянья, которые получили название — «Масленичный Солнцепек». Гигантское солнце и другие тематические инсталляции установлены по всему парку и ждут его гостей, которые смогут не только эстетически насладиться декорациями, но и поучаствовать в перетягивании каната, забеге в мешках, а также настольных играх. Кстати, в Парке Горького еще будет и ярмарка с блинами и теплыми напитками, а сцена на Пушкинской набережной примет популярных артистов. После концерта пройдет церемония сжигания чучела, но не соломенного, как принято, а сделанного в виде огромного креативного арт-объекта</text:p>
      <text:p text:style-name="Text_20_body"><text:span text:style-name="T1">Бесплатные экскурсии на Масленицу 2018</text:span></text:p>
      <text:p text:style-name="Text_20_body">Радостные новости для любителей гулять, посещать интересные места и узнавать много нового! С 9 по 18 февраля в Москве пройдет 40 бесплатных экскурсий, посвященных масленичным традициям и не только! Это будут пешеходные экскурсии продолжительностью около двух часов. Зарегистрироваться на экскурсию можно на сайте проекта «Гуляем по Москве» — <text:a xlink:type="simple" xlink:href="http://moscowwalking.ru/" office:name=""><text:span text:style-name="Definition">http://moscowwalking.ru/</text:span></text:a></text:p>
      <text:p text:style-name="Text_20_body"><text:span text:style-name="T1">Еще больше о площадках, которые будут работать во время фестиваля «Московская масленица 2018» тут</text:span>: <text:a xlink:type="simple" xlink:href="https://vk.cc/7HLWfP" office:name=""><text:span text:style-name="Definition">https://vk.cc/7HLWfP</text:span></text:a></text:p>
      <text:p text:style-name="Text_20_body"><text:line-break/></text:p>
      <text:p text:style-name="Text_20_body">Адрес страницы: <text:a xlink:type="simple" xlink:href="http://centrprof.dtoiv.mos.ru/projects/special-correspondent/detail/7145991.html" office:name=""><text:span text:style-name="Definition">http://centrprof.dtoiv.mos.ru/projects/special-correspondent/detail/7145991.html</text:span></text:a></text:p>
      <text:p text:style-name="Text_20_body"><text:a xlink:type="simple" xlink:href="http://centrprof.dtoiv.mos.ru" office:name=""><text:span text:style-name="Definition">ГБУ города Москвы «Городской центр профессионального и карьерного развити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7T02:42:41Z</meta:creation-date>
    <dc:date>2023-05-17T02:42:41Z</dc:date>
  </office:meta>
</office:document-meta>
</file>