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кция-артемия-магуна-политическая-мысль-карла-маркса"/>Лекция Артемия Магуна «Политическая мысль Карла Маркса»<text:bookmark-end text:name="лекция-артемия-магуна-политическая-мысль-карла-маркса"/></text:h>
      <text:p text:style-name="First_20_paragraph">22.02.2018</text:p>
      <text:p text:style-name="Text_20_body">￼Кто сказал, что журналист не может знать всё? Всё, конечно, не может знать никто, но расширять границы своего разума и изучать что-то новое и интересное или смотреть на старые знания под новым углом уж точно никто не запрещал.</text:p>
      <text:p text:style-name="Text_20_body"><text:line-break/></text:p>
      <text:p text:style-name="Text_20_body">Помните «Капитал» ￼Карла Маркса? Помните самого Карла Маркса? А какие его труды вы знаете еще? Если подзабыли, то можете освежить свою память, посмотрев лекцию Артемия Магуна «Политическая мысль Карла Маркса», а если не знали, то узнаете.￼</text:p>
      <text:p text:style-name="Text_20_body"><text:line-break/></text:p>
      <text:p text:style-name="Text_20_body">Артемий Магун – профессор политической теории демократии, декан факультета политических наук и социологии, ЕУСПб. Доктор философии (Мичиганский университет), доктор философии (Страсбургский университет).</text:p>
      <text:p text:style-name="Text_20_body"><text:line-break/></text:p>
      <text:p text:style-name="Text_20_body">Смотреть лекцию: <text:a xlink:type="simple" xlink:href="https://vk.cc/7JLhcT" office:name=""><text:span text:style-name="Definition">https://vk.cc/7JLhcT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7164130.html" office:name=""><text:span text:style-name="Definition">http://centrprof.dtoiv.mos.ru/projects/special-correspondent/detail/716413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1:17:52Z</meta:creation-date>
    <dc:date>2023-07-02T11:17:52Z</dc:date>
  </office:meta>
</office:document-meta>
</file>