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новационная-журналистика-в-россии"/>Инновационная журналистика в России<text:bookmark-end text:name="инновационная-журналистика-в-россии"/></text:h>
      <text:p text:style-name="First_20_paragraph">22.02.2018</text:p>
      <text:p text:style-name="Text_20_body">￼Везде и всюду говорят об инновациях, новом времени — эре технологий, смартфонов и Интернета. Вы же тоже это слышали? Но как это повлияло на журналистику, что нового теперь в СМИ￼.</text:p>
      <text:p text:style-name="Text_20_body"><text:line-break/></text:p>
      <text:p text:style-name="Text_20_body">Ольга Орлова – кандидат филологических наук (МГУ), научный журналист, работала научным обозревателем в проектах «Полит.ру» и «Радио Свобода», а также шеф-редактором телевизионной программы «Технопарк» (телеканал «Россия-24»). Креативный продюсер программ о науке и технологиях Общественного телевидения России, ведущая программы «Гамбургский счет» (ОТР).</text:p>
      <text:p text:style-name="Text_20_body"><text:line-break/></text:p>
      <text:p text:style-name="Text_20_body">В своей лекции Ольга даст точно определение новым понятиям с точки зрения журналистики, вроде, «нано», «инновация» и прочие «новые» популярные термины, а также расскажет о задачах научных журналистов и о зарождении инновационной журналистики в России.</text:p>
      <text:p text:style-name="Text_20_body"><text:line-break/></text:p>
      <text:p text:style-name="Text_20_body">Смотреть лекцию: <text:a xlink:type="simple" xlink:href="https://vk.cc/7JKZCn" office:name=""><text:span text:style-name="Definition">https://vk.cc/7JKZCn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66547.html" office:name=""><text:span text:style-name="Definition">http://centrprof.dtoiv.mos.ru/projects/special-correspondent/detail/7166547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3T23:44:29Z</meta:creation-date>
    <dc:date>2024-06-13T23:44:29Z</dc:date>
  </office:meta>
</office:document-meta>
</file>