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опасность-в-мессенджерах"/>Безопасность в мессенджерах<text:bookmark-end text:name="безопасность-в-мессенджерах"/></text:h>
      <text:p text:style-name="First_20_paragraph">27.02.2018</text:p>
      <text:p text:style-name="Text_20_body"><text:line-break/>На этой неделе в центре «Digital October» состоится семинар, на котором специалисты по проникновению в компьютерные системы расскажут об уязвимости массовых мессенджеров и о защищённых решениях.<text:line-break/><text:line-break/>Спикерами на мероприятии выступят:<text:line-break/><text:line-break/>Сергей Клевогин — ведущий преподаватель по направлению «Безопасность компьютерных сетей». Первым в России получил статус авторизованного инструктора по этичному хакингу. Единственный в России обладатель сертификации Licensed Penetration Tester Master.<text:line-break/><text:line-break/></text:p>
      <text:p text:style-name="Text_20_body">Александр Дмитриев — технический директор компании «Электронное облако», который работает в ИТ-индустрии уже более 20 лет.<text:line-break/><text:line-break/>Саркис Дарбинян — адвокат, криптоанархист, российский правозащитник в сфере цифровых прав, идеолог реформы копирайта, сторонник открытости информации, культуры и государства, адепт блокчейна и p2p.<text:line-break/><text:line-break/>Михаил Попов — основатель и Генеральный директор банка нового поколения <text:a xlink:type="simple" xlink:href="https://vk.com/away.php?to=http%3A%2F%2FTalkBank.io&amp;post=-132225910_1859&amp;cc_key=" office:name=""><text:span text:style-name="Definition">TalkBank.io</text:span></text:a>. Cоздатель системы управления личными финансами <text:a xlink:type="simple" xlink:href="https://vk.com/away.php?to=http%3A%2F%2FEasyFinance.ru&amp;post=-132225910_1859&amp;cc_key=" office:name=""><text:span text:style-name="Definition">EasyFinance.ru</text:span></text:a>. 15 лет опыта управления в корпорациях Ритеил сектора. Сертифицированный Независимый финансовый советник (ИНФИС).<text:line-break/><text:line-break/>Алексей Набережный - аналитик мобильных приложений и устройств направления аудита и консалтинга Group-IB.<text:line-break/><text:line-break/><text:span text:style-name="T1">Когда:</text:span> 28 февраля 2018, 11:00-15:00<text:line-break/><text:span text:style-name="T1">Где:</text:span> наб. Берсеневская, д. 6, стр.3<text:line-break/><text:span text:style-name="T1">Регистрация:</text:span> <text:a xlink:type="simple" xlink:href="https://vk.com/away.php?to=https%3A%2F%2Fgoo.gl%2FESQ9qh&amp;post=-132225910_1859&amp;cc_key=" office:name=""><text:span text:style-name="Definition">https://goo.gl/ESQ9qh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171940.html" office:name=""><text:span text:style-name="Definition">http://centrprof.dtoiv.mos.ru/projects/special-correspondent/detail/717194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05:54:05Z</meta:creation-date>
    <dc:date>2023-07-04T05:54:05Z</dc:date>
  </office:meta>
</office:document-meta>
</file>