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стань-стажёром-на-прослушиваниях-проекта-музыка-в-метро"/>Стань стажёром на прослушиваниях проекта «МУЗЫКА В МЕТРО»<text:bookmark-end text:name="стань-стажёром-на-прослушиваниях-проекта-музыка-в-метро"/></text:h>
      <text:p text:style-name="First_20_paragraph">07.03.2018</text:p>
      <text:p text:style-name="Text_20_body">Наши партнеры приглашают студенческие СМИ стать частью организационной команды проекта «МУЗЫКА В МЕТРО».</text:p>
      <text:p text:style-name="Text_20_body">«МУЗЫКА В МЕТРО» − это сервисная программа Департамента транспорта города Москвы и Московского метрополитена по администрированию деятельности музыкантов, предоставляющая места для выступлений городским музыкантам и качественную живую музыку пассажирам.</text:p>
      <text:p text:style-name="Text_20_body"><text:span text:style-name="T1">Функционал:</text:span></text:p>
      <text:list text:style-name="L1">
        <text:list-item>
          <text:p text:style-name="P1">Встреча и сопровождение членов жюри;</text:p>
        </text:list-item>
        <text:list-item>
          <text:p text:style-name="P1">Решение организационных вопросов на площадке;</text:p>
        </text:list-item>
        <text:list-item>
          <text:p text:style-name="P1">Координация СМИ;</text:p>
        </text:list-item>
        <text:list-item>
          <text:p text:style-name="P1">Регистрация и информирование участников прослушивания;</text:p>
        </text:list-item>
        <text:list-item>
          <text:p text:style-name="P1">Создание фотоотчёта (фотографы).</text:p>
        </text:list-item>
      </text:list>
      <text:p text:style-name="First_20_paragraph"><text:span text:style-name="T1">Возможности:</text:span></text:p>
      <text:list text:style-name="L2">
        <text:list-item>
          <text:p text:style-name="P2">Практика на классном проекте;</text:p>
        </text:list-item>
        <text:list-item>
          <text:p text:style-name="P2">Новые связи и знакомства в сфере культуры и шоу-бизнеса;</text:p>
        </text:list-item>
        <text:list-item>
          <text:p text:style-name="P2">Работа в сплоченной молодой команде талантливых и амбициозных людей.</text:p>
        </text:list-item>
      </text:list>
      <text:p text:style-name="First_20_paragraph">Заполняй анкету по ссылке и жди приглашение на обучение: <text:a xlink:type="simple" xlink:href="https://goo.gl/forms/Cu8wYyVBihl7ZNCB2" office:name=""><text:span text:style-name="Definition">https://goo.gl/forms/Cu8wYyVBihl7ZNCB2</text:span></text:a><text:line-break/>Заявки принимаются до 8 марта 16:00.</text:p>
      <text:p text:style-name="Text_20_body"><text:span text:style-name="T1">Когда:</text:span> 12 – 16 марта. С 9:00 до 17:00 (можно выбрать смену: с 9 до 13, с 13 до 17).<text:line-break/><text:span text:style-name="T1">Где:</text:span> Инфоцентр, Музей Московского метрополитена на Выставочно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187376.html" office:name=""><text:span text:style-name="Definition">http://centrprof.dtoiv.mos.ru/projects/special-correspondent/detail/718737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2T02:14:32Z</meta:creation-date>
    <dc:date>2024-06-02T02:14:32Z</dc:date>
  </office:meta>
</office:document-meta>
</file>