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moscow-urban-forum-2018-мегаполис-будущего.-новое-пространство-для-жизни"/>Moscow Urban Forum 2018 «Мегаполис будущего. Новое пространство для жизни»<text:bookmark-end text:name="moscow-urban-forum-2018-мегаполис-будущего.-новое-пространство-для-жизни"/></text:h>
      <text:p text:style-name="First_20_paragraph">16.06.2018</text:p>
      <text:p text:style-name="Text_20_body"><text:line-break/></text:p>
      <text:p text:style-name="Text_20_body">Приглашаем всех принять участие в Moscow Urban Forum , который ежегодно становится главной урбанистической площадкой страны. Фестиваль для тех, кто любит город, интересуется его будущим, неравнодушен к архитектуре и урбанистике.</text:p>
      <text:p text:style-name="Text_20_body"><text:line-break/></text:p>
      <text:p text:style-name="Text_20_body">Moscow Urban Forum 2018 «Мегаполис будущего. Новое пространство для жизни» будет посвящен обсуждению результатов городских трансформаций последних десятилетий, выработке решений и подбору инструментов конструирования будущего крупнейших глобальных городов, адаптации пространственных решений и инфраструктуры к меняющимся требованиям.</text:p>
      <text:p text:style-name="Text_20_body"><text:line-break/></text:p>
      <text:p text:style-name="Text_20_body">На территории парка «Зарядья» пройдет свыше мероприятий, в том числе:</text:p>
      <text:p text:style-name="Text_20_body">• концерт экспериментальной музыки;</text:p>
      <text:p text:style-name="Text_20_body">• арт-перформансы;</text:p>
      <text:p text:style-name="Text_20_body">• маркет еды;</text:p>
      <text:p text:style-name="Text_20_body">• презентации;</text:p>
      <text:p text:style-name="Text_20_body">• дискуссии звезд мировой урбанистики.</text:p>
      <text:p text:style-name="Text_20_body"><text:line-break/></text:p>
      <text:p text:style-name="Text_20_body">Среди лекторов выступят:</text:p>
      <text:p text:style-name="Text_20_body">• Сергей Собянин – Мэр Москвы.</text:p>
      <text:p text:style-name="Text_20_body">• Рем Колхас – выдающийся голландский архитектор, теоретик архитектуры.</text:p>
      <text:p text:style-name="Text_20_body">• Ричард Флорида – один из ведущих урбанистов мира, предприниматель и основатель группы Creative Class.</text:p>
      <text:p text:style-name="Text_20_body">• Роберт «Боб» Лутц – бывший руководитель General Motor.</text:p>
      <text:p text:style-name="Text_20_body">• Даррел Уест – вице-президент Брукингского института, автор множества книг о технологической политике, искусственном интеллекте и масс медиа.</text:p>
      <text:p text:style-name="Text_20_body"><text:line-break/></text:p>
      <text:p text:style-name="Text_20_body">Хедлайнером музыкальной программы станет виртуозный боснийский аккордеонист Марио Баткович, выступающий в стилистическом диапазоне от неоклассики и эмбиента до минимализма и авангарда. Также на Фестивале выступит инди-поп-певица Jekka, она представит совместную программу с женским хором, а петербургский битмейкер Long Arm сыграет динамичный и атмосферный лайв с барабанщиком Русланом Гаджимурадовым.</text:p>
      <text:p text:style-name="Text_20_body"><text:line-break/></text:p>
      <text:p text:style-name="Text_20_body">В программе Фестиваль MUF 2018 премьерные показы документальных фильмов от Beat Film Festival.</text:p>
      <text:p text:style-name="Text_20_body">Фильм «The Experimental City» (режиссер Чэд Фридрихс) — это хроники столкновения научного прогресса и традиционных представлений о городе и его функциях.</text:p>
      <text:p text:style-name="Text_20_body">Фильм «Brasilia: Life After Desig» (режиссер Барт Симсо) рассказывает об амбициозном градостроительном плане, разработанном для города Бразилиа.</text:p>
      <text:p text:style-name="Text_20_body"><text:line-break/></text:p>
      <text:p text:style-name="Text_20_body">Когда: 17-22 июля</text:p>
      <text:p text:style-name="Text_20_body">Где: «Парк Зарядье», ул. Варварка, д. 6</text:p>
      <text:p text:style-name="Text_20_body">Регистрация: https://spetskor.timepad.ru/event/744863/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194670.html" office:name=""><text:span text:style-name="Definition">http://centrprof.dtoiv.mos.ru/projects/special-correspondent/detail/719467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1:36:54Z</meta:creation-date>
    <dc:date>2023-05-20T11:36:54Z</dc:date>
  </office:meta>
</office:document-meta>
</file>