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стория-отечественной-журналистики"/>История отечественной журналистики<text:bookmark-end text:name="история-отечественной-журналистики"/></text:h>
      <text:p text:style-name="First_20_paragraph">15.03.2018</text:p>
      <text:p text:style-name="Text_20_body">История - это не всегда скучно и нудно, нет. Особенно, если история отечественной журналистики!</text:p>
      <text:p text:style-name="Text_20_body">Познакомьтесь с историей отечественной журналистики второй половины XVIII – начала XIX века вместе с Еленой Сониной.</text:p>
      <text:p text:style-name="Text_20_body">Елена Сонина – доцент, кандидат филологических наук кафедры истории журналистики факультета журналистики Санкт-Петербургского государственного университета.</text:p>
      <text:p text:style-name="Text_20_body"><text:span text:style-name="T1">Смотреть здесь:</text:span></text:p>
      <text:p text:style-name="Text_20_body">лекция 1 – <text:a xlink:type="simple" xlink:href="https://vk.cc/7JLH1B" office:name=""><text:span text:style-name="Definition">https://vk.cc/7JLH1B</text:span></text:a></text:p>
      <text:p text:style-name="Text_20_body">лекция 2 – <text:a xlink:type="simple" xlink:href="https://vk.cc/7JLHMH" office:name=""><text:span text:style-name="Definition">https://vk.cc/7JLHMH</text:span></text:a></text:p>
      <text:p text:style-name="Text_20_body">лекция 3 – <text:a xlink:type="simple" xlink:href="https://vk.cc/7JLI1v" office:name=""><text:span text:style-name="Definition">https://vk.cc/7JLI1v</text:span></text:a></text:p>
      <text:p text:style-name="Text_20_body">лекция 4 – <text:a xlink:type="simple" xlink:href="https://vk.cc/7JLIHl" office:name=""><text:span text:style-name="Definition">https://vk.cc/7JLIHl</text:span></text:a></text:p>
      <text:p text:style-name="Text_20_body">лекция 5 – <text:a xlink:type="simple" xlink:href="https://vk.cc/7JLITQ" office:name=""><text:span text:style-name="Definition">https://vk.cc/7JLITQ</text:span></text:a></text:p>
      <text:p text:style-name="Text_20_body">лекция 6 – <text:a xlink:type="simple" xlink:href="https://vk.cc/7JLJ4i" office:name=""><text:span text:style-name="Definition">https://vk.cc/7JLJ4i</text:span></text:a></text:p>
      <text:p text:style-name="Text_20_body">лекция 7 – <text:a xlink:type="simple" xlink:href="https://vk.cc/7JLJhe" office:name=""><text:span text:style-name="Definition">https://vk.cc/7JLJhe</text:span></text:a></text:p>
      <text:p text:style-name="Text_20_body">лекция 8 – <text:a xlink:type="simple" xlink:href="https://vk.cc/7JLJtB" office:name=""><text:span text:style-name="Definition">https://vk.cc/7JLJtB</text:span></text:a></text:p>
      <text:p text:style-name="Text_20_body"><text:line-break/></text:p>
      <text:p text:style-name="Text_20_body">Адрес страницы: <text:a xlink:type="simple" xlink:href="http://centrprof.dtoiv.mos.ru/projects/special-correspondent/detail/7198545.html" office:name=""><text:span text:style-name="Definition">http://centrprof.dtoiv.mos.ru/projects/special-correspondent/detail/7198545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14:32:35Z</meta:creation-date>
    <dc:date>2023-09-21T14:32:35Z</dc:date>
  </office:meta>
</office:document-meta>
</file>