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фотографии-в-академия-restore"/>О фотографии в «Академия re:Store»<text:bookmark-end text:name="о-фотографии-в-академия-restore"/></text:h>
      <text:p text:style-name="First_20_paragraph">19.03.2018</text:p>
      <text:p text:style-name="Text_20_body">«Предметная мобильная съемка»</text:p>
      <text:p text:style-name="Text_20_body">Блогер и фотограф Василий Маляр даст участникам простые советы по мобильной фотографии! Василий расскажет, как сделать так, чтобы фотографии, сделанные на смартфон, выглядели профессионально, а процесс съёмки стал интересным и максимально удобным. Ты узнаешь, как снимать предметную съемку, начиная от основ построения композиции, и заканчивая практикумом по обработке фотографии с помощью приложений.</text:p>
      <text:p text:style-name="Text_20_body"><text:span text:style-name="T1">Спикер:</text:span> блогер, занимающийся мобильной фотографией – Василий Маляр. Василий фотографирует все: природу, город, растения, делится фотографиями своих работ и своими селфи в Instagram (@malyar).</text:p>
      <text:p text:style-name="Text_20_body">Программа лекции:</text:p>
      <text:p text:style-name="Text_20_body">▪Композиция в профиле.</text:p>
      <text:p text:style-name="Text_20_body">▪Примеры работ и разбор построения раскладки.</text:p>
      <text:p text:style-name="Text_20_body">▪Как построить свой кадр, опираясь на основы композиции.</text:p>
      <text:p text:style-name="Text_20_body">▪Ошибки в предметной съемке.</text:p>
      <text:p text:style-name="Text_20_body">▪Обработка фотографий с помощью приложений.</text:p>
      <text:p text:style-name="Text_20_body">▪Практика: обработка исходника.</text:p>
      <text:p text:style-name="Text_20_body"><text:span text:style-name="T1">Когда:</text:span> 23 марта (пт), 19:00.</text:p>
      <text:p text:style-name="Text_20_body"><text:span text:style-name="T1">Где:</text:span> ул. Тверская, 27.</text:p>
      <text:p text:style-name="Text_20_body"><text:span text:style-name="T1">Подробнее и регистрация:</text:span> <text:a xlink:type="simple" xlink:href="https://goo.gl/kHtCSz" office:name=""><text:span text:style-name="Definition">https://goo.gl/kHtCSz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205842.html" office:name=""><text:span text:style-name="Definition">http://centrprof.dtoiv.mos.ru/projects/special-correspondent/detail/7205842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02:52:06Z</meta:creation-date>
    <dc:date>2023-06-22T02:52:06Z</dc:date>
  </office:meta>
</office:document-meta>
</file>