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пнейшая-бизнес-конференция-в-россии-амоконф-приглашает-студенческие-сми-к-себе-в-гости"/>Крупнейшая бизнес-конференция в России — Амоконф приглашает студенческие СМИ к себе в гости<text:bookmark-end text:name="крупнейшая-бизнес-конференция-в-россии-амоконф-приглашает-студенческие-сми-к-себе-в-гости"/></text:h>
      <text:p text:style-name="First_20_paragraph">21.03.2018</text:p>
      <text:p text:style-name="Text_20_body">АМОКОНФ — бизнес-конференция высокого уровня, в формате американских конференций TED. Концепция мероприятия предполагает выступления только настоящих предпринимателей и основателей крупных компаний, которые рассказывают истории своих успехов и провалов, разбирают реальные бизнес-кейсы и делятся опытом с начинающими бизнесменами.</text:p>
      <text:p text:style-name="Text_20_body">Хедлайнер конференции — Стив Возняк, сооснователь Apple Inc. Изобретатель и программист, один из самых творческих инженеров Кремниевой долины. В 1976 году вместе со Стивом Джобсом создал компанию Apple Computer (ныне Apple Inc.). В середине 1970-х в одиночку спроектировал компьютеры Apple I и Apple II, которые запустили цифровую революцию.</text:p>
      <text:p text:style-name="Text_20_body">Также в качестве спикера выступит Сергей Шнуров, впервые в таком формате, расскажет, как создавать популярные проекты. Фронтмен и продюсер одного из самых коммерчески успешных музыкальных проектов России – группировки «Ленинград». В 2016 году вошел в топ-3 главных российских знаменитостей по версии Forbes, заработав более 11 млн долларов. Актер кино и телевидения, шоумен, художник, сооснователь ресторана «Кококо».</text:p>
      <text:p text:style-name="Text_20_body">Одним из спикеров будет известный YouTube-блогер и журналист Юрий Дудь, который расскажет о создании популярного контента. Человек года 2017 по версии GQ. Видеоблог «вДудь» меньше чем за год набрал 2 млн подписчиков и более 200 млн просмотров.</text:p>
      <text:p text:style-name="Text_20_body">Также будут выступать многие крупные бизнесмены, например, Михаил Кучмент (сооснователь Hoff), Оскар Хартманн (основатель KupiVip), Елена Мурадова, Екатерина Макарова, Лориана Сардари (основательницы каршеринга BelkaCar) и другие!</text:p>
      <text:p text:style-name="Text_20_body"><text:span text:style-name="T1">Когда:</text:span> 4 апреля (среда), 10:00.</text:p>
      <text:p text:style-name="Text_20_body"><text:span text:style-name="T1">Где:</text:span> Спортивный комплекс «Олимпийский».</text:p>
      <text:p text:style-name="Text_20_body"><text:line-break/></text:p>
      <text:p text:style-name="Text_20_body">Адрес страницы: <text:a xlink:type="simple" xlink:href="http://centrprof.dtoiv.mos.ru/projects/special-correspondent/detail/7209706.html" office:name=""><text:span text:style-name="Definition">http://centrprof.dtoiv.mos.ru/projects/special-correspondent/detail/720970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3:53:22Z</meta:creation-date>
    <dc:date>2023-05-16T03:53:22Z</dc:date>
  </office:meta>
</office:document-meta>
</file>