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-везде"/>Музыка везде<text:bookmark-end text:name="музыка-везде"/></text:h>
      <text:p text:style-name="First_20_paragraph">22.03.2018</text:p>
      <text:p text:style-name="Text_20_body">Музыка везде и во всем, будь то пение птиц или шелест деревьев, или то, что создают наши кумиры. Во всем мире почти нет людей, которые бы оставались равнодушны к музыке. Вы тоже не равнодушны? Представляли ли себя хоть раз в event-индустрии? Если вы ответили «да» хотя бы на один вопрос, то читайте дальше!</text:p>
      <text:p text:style-name="Text_20_body">Екатерина Павлова – музыкальный директор с 10-летним опытом (организация и продвижение мероприятий и площадок, менеджмент российских и зарубежных артистов, организация концертов и туров в России, Великобритании, США).</text:p>
      <text:p text:style-name="Text_20_body">В свое лекции Екатерина поделится секретами, которые знают только профессионалы event-индустрии! Вы сможете узнать об организации концертов и их продвижении в онлайн-среде. Лекция будет интересна начинающим и опытным организаторам мероприятий, PR и SMM специалистам, музыкантам и всем, кто хочет разобраться в особенностях продвижения проектов в современных условиях.</text:p>
      <text:p text:style-name="Text_20_body">Смотреть лекцию: <text:a xlink:type="simple" xlink:href="https://vk.com/away.php?to=https%3A%2F%2Fgoo.gl%2FTMFV8T&amp;post=-132225910_1960&amp;cc_key=" office:name=""><text:span text:style-name="Definition">https://goo.gl/TMFV8T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12677.html" office:name=""><text:span text:style-name="Definition">http://centrprof.dtoiv.mos.ru/projects/special-correspondent/detail/7212677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7T20:45:27Z</meta:creation-date>
    <dc:date>2024-10-07T20:45:27Z</dc:date>
  </office:meta>
</office:document-meta>
</file>