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илонга-россии-2018-аккредитация"/>«Милонга России 2018»: Аккредитация<text:bookmark-end text:name="милонга-россии-2018-аккредитация"/></text:h>
      <text:p text:style-name="First_20_paragraph">23.03.2018</text:p>
      <text:p text:style-name="Text_20_body">Держите камеру ровно, следите за бедрами, устоять на месте не получится! Совсем скоро состоится Чемпионат России по аргентинскому танго.</text:p>
      <text:p text:style-name="Text_20_body">В последний день марта жюри, в составе которого судьи из Аргентины, будет оценивать выступления более 100 пар из России, стран СНГ и Балтии, и следом будут определены финалисты!</text:p>
      <text:p text:style-name="Text_20_body">Победители соревнований определят в двух официальных категориях: «Танго для танцпола» и «Сценическое Танго». Эти две пары будут представлять Россию на Кубке Мира по аргентинскому танго в Буэнос-Айресе!</text:p>
      <text:p text:style-name="Text_20_body"><text:span text:style-name="T1">Когда:</text:span> 31 марта (суббота), 19:00</text:p>
      <text:p text:style-name="Text_20_body"><text:span text:style-name="T1">Где:</text:span> Культурный центр Людмилы Рюминой, ул. Барклая, дом 9.</text:p>
      <text:p text:style-name="Text_20_body"><text:span text:style-name="T1">Ссылка на регистрацию:</text:span> <text:a xlink:type="simple" xlink:href="https://spetskor.timepad.ru/event/688674/" office:name=""><text:span text:style-name="Definition">https://spetskor.timepad.ru/event/688674/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215714.html" office:name=""><text:span text:style-name="Definition">http://centrprof.dtoiv.mos.ru/projects/special-correspondent/detail/7215714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2T05:06:05Z</meta:creation-date>
    <dc:date>2024-01-02T05:06:05Z</dc:date>
  </office:meta>
</office:document-meta>
</file>