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ix-день-донора-в-ядерном-университете-москвы"/>IX День Донора в ядерном университете Москвы<text:bookmark-end text:name="ix-день-донора-в-ядерном-университете-москвы"/></text:h>
      <text:p text:style-name="First_20_paragraph">29.03.2018</text:p>
      <text:p text:style-name="Text_20_body">Добровольческое движение «Служба добрых дел» НИЯУ МИФИ сделало все возможное, чтобы у студентов была возможность омолодить организм, укрепить иммунитет и сделать доброе дело!<text:line-break/>2 раза в год врачи Федерального медико-биологического агентства приезжают прямо в здание института.<text:line-break/>Донором может стать студент, достигший 18 лет и не имеющий противопоказаний к сдаче крови. При себе необходимо иметь только паспорт.<text:line-break/><text:line-break/>Если вы не являетесь студентом НИЯУ МИФИ, но хотели бы принять участие в Дне Донора, то до 5 апреля напишите <text:a xlink:type="simple" xlink:href="https://vk.com/id270524085" office:name=""><text:span text:style-name="Definition">Косте Курицыну</text:span></text:a><text:line-break/>- в личные сообщения<text:line-break/>- на почту <text:a xlink:type="simple" xlink:href="mailto:kuritsyn.1998@inbox.ru" office:name=""><text:span text:style-name="Definition">kuritsyn.1998@inbox.ru</text:span></text:a><text:line-break/>- или позвоните по телефону: 89159340412<text:line-break/><text:line-break/><text:span text:style-name="T1">Когда:</text:span> 9 апреля (понедельник), 9:00-12:00.<text:line-break/><text:span text:style-name="T1">Где:</text:span> 2 этаж Г корпуса, МИФИ, Каширской шоссе, дом 31.<text:line-break/><text:line-break/>Подробности: <text:a xlink:type="simple" xlink:href="https://vk.com/donordaymephi" office:name=""><text:span text:style-name="Definition">https://vk.com/donordaymephi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228692.html" office:name=""><text:span text:style-name="Definition">http://centrprof.dtoiv.mos.ru/projects/special-correspondent/detail/7228692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34:26Z</meta:creation-date>
    <dc:date>2023-05-19T01:34:26Z</dc:date>
  </office:meta>
</office:document-meta>
</file>