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инаида-гиппиус"/>Зинаида Гиппиус<text:bookmark-end text:name="зинаида-гиппиус"/></text:h>
      <text:p text:style-name="First_20_paragraph">02.04.2018</text:p>
      <text:p text:style-name="Text_20_body">«Отчего, однако, человек никогда не ценит того, что ему на долю хорошего даётся? А потом жалеет» –из дневника З.Н. Гиппиус, 7 сентября 1937 года.</text:p>
      <text:p text:style-name="Text_20_body">Зинаида Николаевна Гиппиус (1869 — 1945) — русская поэтесса и писательница, драматург и литературный критик, одна из видных представителей «Серебряного века» русской культуры.</text:p>
      <text:p text:style-name="Text_20_body">Интересные факты из жизни и биографии:</text:p>
      <text:p text:style-name="Text_20_body">· Cтихи начала писать в возрасте 7 лет.</text:p>
      <text:p text:style-name="Text_20_body">· В 1889 году вышла замуж за Д.С. Мережковского.</text:p>
      <text:p text:style-name="Text_20_body">· Свои критические статьи подписывала мужскими псевдонимами, например, Антон Крайний, Товарищ Герман или Антон Кирша.</text:p>
      <text:p text:style-name="Text_20_body">· Современники Гиппиус отмечали, что поэтесса на самом деле создает вокруг себя миф о своей колкости и безразличности, некой холодности и высокомерности. По природе своей, будучи человеком открытым, сопереживающим другим, отзывчивым, Гиппиус не с каждым проявляла себя такой. Ее «двуличность» подчеркивали многие критики и писатели того времени.</text:p>
      <text:p text:style-name="Text_20_body">· Ходили слухи, что Гиппиус специально «влюбляла в себя женатых мужчин» для того, чтобы получить от них в доказательство страсти обручальные кольца, из которых потом делала ожерелье.</text:p>
      <text:p text:style-name="Text_20_body">· Широко известно утверждение Гиппиус о том, что супруги прожили вместе 52 года, «… не разлучаясь ни на один день».</text:p>
      <text:p text:style-name="Text_20_body">· Гиппиус и Мережковский враждебно отнеслись к Октябрьской революции и эмигрировали из России в Париж через Польшу.</text:p>
      <text:p text:style-name="Text_20_body">Творчество З.Н. Гиппиус или то, что должен прочесть каждый: «Два слова раньше» (1908), «Я? Не я!» (1903), «Быт и события» (1904), «Проза поэта» (1906), «Мы и они» (1907), «То да не то» (1928), «Загадка Некрасова» (1938).</text:p>
      <text:p text:style-name="Text_20_body"><text:line-break/></text:p>
      <text:p text:style-name="Text_20_body">Адрес страницы: <text:a xlink:type="simple" xlink:href="http://centrprof.dtoiv.mos.ru/projects/special-correspondent/detail/7235663.html" office:name=""><text:span text:style-name="Definition">http://centrprof.dtoiv.mos.ru/projects/special-correspondent/detail/7235663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06T22:52:11Z</meta:creation-date>
    <dc:date>2024-08-06T22:52:11Z</dc:date>
  </office:meta>
</office:document-meta>
</file>