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iii-всероссийский-медиапроект-первые-в-космосе"/>III Всероссийский медиапроект «Первые в космосе»<text:bookmark-end text:name="iii-всероссийский-медиапроект-первые-в-космосе"/></text:h>
      <text:p text:style-name="First_20_paragraph">02.04.2018</text:p>
      <text:p text:style-name="Text_20_body">Уже в эту пятницу, 6 апреля, в МИИГАиК пройдёт III Всероссийский медиапроект «Первые в космосе».</text:p>
      <text:p text:style-name="Text_20_body">В рамках мероприятия пройдут:</text:p>
      <text:p text:style-name="Text_20_body">• пресс-конференция и встреча с представителями отечественной космонавтики+онлайн трансляцией в Интернете;</text:p>
      <text:p text:style-name="Text_20_body">• автограф–сессия с космонавтом.</text:p>
      <text:p text:style-name="Text_20_body"><text:line-break/></text:p>
      <text:p text:style-name="Text_20_body">Гостем мероприятия станет: президент МИИГАиК, дважды Герой Советского Союза, лётчик–космонавт, автор книги «Салют–7. Записки с «мёртвой» станции», Виктор Петрович Савиных.</text:p>
      <text:p text:style-name="Text_20_body"><text:line-break/></text:p>
      <text:p text:style-name="Text_20_body">Не упусти возможность пообщаться с настоящим героем России! Подать заявку на участие в пресс–конференции можно по ссылке:</text:p>
      <text:p text:style-name="Text_20_body"><text:a xlink:type="simple" xlink:href="https://goo.gle/J3udt" office:name=""><text:span text:style-name="Definition">https://goo.gle/J3udt</text:span></text:a></text:p>
      <text:p text:style-name="Text_20_body"><text:line-break/></text:p>
      <text:p text:style-name="Text_20_body">Также вы может побывать на медиапроекте в качестве СМИ. Для этого вам необходимо заполнить форму аккредитации:</text:p>
      <text:p text:style-name="Text_20_body"><text:a xlink:type="simple" xlink:href="https://goo.gle/BsAj" office:name=""><text:span text:style-name="Definition">https://goo.gle/BsAj</text:span></text:a></text:p>
      <text:p text:style-name="Text_20_body"><text:line-break/></text:p>
      <text:p text:style-name="Text_20_body">Когда: 6 апреля (пятница), 10:40.</text:p>
      <text:p text:style-name="Text_20_body">Где: МИИГАиК, ст. м. Курская, Гороховский переулок, дом 4.</text:p>
      <text:p text:style-name="Text_20_body"><text:line-break/></text:p>
      <text:p text:style-name="Text_20_body">Адрес страницы: <text:a xlink:type="simple" xlink:href="http://centrprof.dtoiv.mos.ru/projects/special-correspondent/detail/7235696.html" office:name=""><text:span text:style-name="Definition">http://centrprof.dtoiv.mos.ru/projects/special-correspondent/detail/7235696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9T12:00:51Z</meta:creation-date>
    <dc:date>2025-02-19T12:00:51Z</dc:date>
  </office:meta>
</office:document-meta>
</file>