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аторское-искусство"/>Ораторское искусство<text:bookmark-end text:name="ораторское-искусство"/></text:h>
      <text:p text:style-name="First_20_paragraph">03.04.2018</text:p>
      <text:p text:style-name="Text_20_body">Операторское искусство штука не такая уж и легкая, но если ты не можешь представить свою жизнь без видеокамеры, то лови подборку книг по операторскому мастерству.</text:p>
      <text:p text:style-name="Text_20_body"><text:span text:style-name="T1">Валентин Желязников – «Цвет И Контраст».</text:span></text:p>
      <text:p text:style-name="Text_20_body">В книге Желязникова объединяются искусствоведческий и технический подходы к проблемам операторского искусства. В ней вы сможете найти ответы на такие вопросы, как: гештальтпсихология, цветоведение, колорит, экспонометрия и освещение, а также исследуется психологическая проблематика соотношения видимого и знаемого в изобразительном искусстве.</text:p>
      <text:p text:style-name="Text_20_body"><text:span text:style-name="T1">А.Д. Головня – «Мастерство кинооператора».</text:span></text:p>
      <text:p text:style-name="Text_20_body">«Как известно, снимая любой кадр фильма, оператор должен уметь выполнить весь комплекс работы и над композицией, и над освещением, и экспонометрией как в павильоне, так и на натуре. Поэтому для удобства изложения сначала разбираются общие вопросы производственной работы оператора на всех этапах создания фильма, затем излагаются принципы работы над киноизобразительной композицией кадра и лишь потом — специфика работы со светом в павильоне и на натуре, хотя на практике работа над композицией и освещением кадра нераздельна, а в процессе преподавания вопросы композиции и освещения часто читаются параллельно.» – А. Головня</text:p>
      <text:p text:style-name="Text_20_body"><text:span text:style-name="T1">Брюс Блок – «Визуальное повествование».</text:span></text:p>
      <text:p text:style-name="Text_20_body">Брюс в своей книге расскажет о базовых принципах организации визуального повествования, являющихся основой в видеографии. Также, читатель сможет узнать о важных компонентах визуальной структуры: пространство, линии, формы, тона, цвета, движение и ритм. Книга предназначена для широкого круга специалистов - профессионалов в сфере кино, телевидения и компьютерных технологий, а также студентов.</text:p>
      <text:p text:style-name="Text_20_body"><text:span text:style-name="T1">Сергей Медынский– «Компануем кинокадр».</text:span></text:p>
      <text:p text:style-name="Text_20_body">«Впервые компоновать изображение попытался наш низколобый предок, одетый в звериные шкуры. Он отошел от костра, у которого сородичи жарили кусок мамонтовой туши, взял острый камень и прочертил на стене пещеры волнистую линию. Потом другую, третью.» – С. Медынский.</text:p>
      <text:p text:style-name="Text_20_body"><text:span text:style-name="T1">Рудольф Арнхейм – «Искусство и визуальное восприятие».</text:span></text:p>
      <text:p text:style-name="Text_20_body">Американский ученый Рудольф Арнхейм активно использовал выводы и методику гештальтпсихологии в исследовании искусства и художественной деятельности. В книге Арнхейма вы найдете богатый экспериментальный материал, эмпирические данные, большое количество рисунков, схем, диаграмм, анализов произведений классического и современного искусства. Структура книги раскрывает структуру процесса эстетического восприятия, по представлению Арнхейма.</text:p>
      <text:p text:style-name="Text_20_body"><text:line-break/></text:p>
      <text:p text:style-name="Text_20_body">Адрес страницы: <text:a xlink:type="simple" xlink:href="http://centrprof.dtoiv.mos.ru/projects/special-correspondent/detail/7239253.html" office:name=""><text:span text:style-name="Definition">http://centrprof.dtoiv.mos.ru/projects/special-correspondent/detail/7239253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5T00:53:07Z</meta:creation-date>
    <dc:date>2024-07-25T00:53:07Z</dc:date>
  </office:meta>
</office:document-meta>
</file>