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travel-съемка-на-iphone-эволюция-от-iphone-4s-до-iphone-x"/>Travel-съемка на iPhone: эволюция от iPhone 4S до iPhone X<text:bookmark-end text:name="travel-съемка-на-iphone-эволюция-от-iphone-4s-до-iphone-x"/></text:h>
      <text:p text:style-name="First_20_paragraph">05.04.2018</text:p>
      <text:p text:style-name="Text_20_body">За годы развития техники Apple камера iPhone прошла путь эволюции от первого iPhone до iPhone X. Качество съемки iPhone позволило практически полностью вытеснить профессиональную фото- и видеотехнику из жизни современного человека.</text:p>
      <text:p text:style-name="Text_20_body">Российский режиссер, оператор, пионер iPhone-видеографии Александр Ларин на своем мастер-классе расскажет, как iPhone X стал главной камерой при съемке фильма о путешествии по Непалу, отодвинув на второй план профессиональное оборудование. Спикер опишет преимущества iPhone, раскроет свои лайфхаки для съемки качественного видео и объяснит, как работать с уже отснятым видео.</text:p>
      <text:p text:style-name="Text_20_body">В копилке работ Александра клипы Ёлки, DJ Groove, Бурито, Сосо Павлиашвили и других российских исполнителей.</text:p>
      <text:p text:style-name="Text_20_body">Программа лекции:</text:p>
      <text:p text:style-name="Text_20_body">• Как снять фильм о путешествии на один лишь iPhone</text:p>
      <text:p text:style-name="Text_20_body">• Пять лайфхаков: как записать чистый звук в разговорных сценах на iPhone</text:p>
      <text:p text:style-name="Text_20_body">• Стабилизация камеры (встроенная, механическая и электронная стабилизация)</text:p>
      <text:p text:style-name="Text_20_body">• Таймлапс. Как сделать его интереснее</text:p>
      <text:p text:style-name="Text_20_body">• Работа с видео, снятым на iPhone. Цветокоррекция, новые форматы и монтаж</text:p>
      <text:p text:style-name="Text_20_body">• Синхронизация звука на iPhone</text:p>
      <text:p text:style-name="Text_20_body"><text:span text:style-name="T1">Когда:</text:span> 6 апреля (пятница), 19:00.</text:p>
      <text:p text:style-name="Text_20_body"><text:span text:style-name="T1">Где:</text:span> улица Тверская, 27 (лекционная аудитория магазина re:Store, 2 этаж).</text:p>
      <text:p text:style-name="Text_20_body">Вход свободный для всех желающих, 12+</text:p>
      <text:p text:style-name="Text_20_body">Для посещения лекции необходимо пройти регистрацию <text:a xlink:type="simple" xlink:href="https://www.re-store.ru/academy/" office:name=""><text:span text:style-name="Definition">https://www.re-store.ru/academy/</text:span></text:a></text:p>
      <text:p text:style-name="Text_20_body"><text:line-break/></text:p>
      <text:p text:style-name="Text_20_body">Адрес страницы: <text:a xlink:type="simple" xlink:href="http://centrprof.dtoiv.mos.ru/projects/special-correspondent/detail/7242673.html" office:name=""><text:span text:style-name="Definition">http://centrprof.dtoiv.mos.ru/projects/special-correspondent/detail/7242673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5:05:00Z</meta:creation-date>
    <dc:date>2023-07-20T05:05:00Z</dc:date>
  </office:meta>
</office:document-meta>
</file>