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стер-класс-как-стать-радиоведущим"/>Мастер-класс «Как стать радиоведущим?»<text:bookmark-end text:name="мастер-класс-как-стать-радиоведущим"/></text:h>
      <text:p text:style-name="First_20_paragraph">10.04.2018</text:p>
      <text:p text:style-name="Text_20_body">Уверены, на эти чудесные выходные у вас множество планов, но у радийщиков их может быть чуть больше.</text:p>
      <text:p text:style-name="Text_20_body">Наши партнеры <text:a xlink:type="simple" xlink:href="https://vk.com/culturemsc" office:name=""><text:span text:style-name="Definition">Культура в городе</text:span></text:a> и Федеральная Школа Радио приглашают на бесплатный мастер-класс «Как стать радиоведущим?»</text:p>
      <text:p text:style-name="Text_20_body">Вам расскажут о специфике работы с развлекательными и информационными форматами радио, о возможных траекториях карьеры и о необходимых профессиональных качествах ведущих. Узнаем, как стать ведущим на популярной радиостанции, из чего состоит «портрет» радиоведущего, как побороть волнение и в чем секреты актерского мастерства на радио.<text:line-break/>Спикеры:</text:p>
      <text:p text:style-name="Text_20_body">Дмитрий Гордеев – креативный продюсер Федеральной Школы Радио, радиоведущий, руководитель спецпроектов Megapolis FM.</text:p>
      <text:p text:style-name="Text_20_body">Екатерина Седова – генеральный директор Федеральной Школы Радио, журналист, радиоведущая, руководитель продакшн-студии ГКНР «Новые решения».<text:line-break/><text:line-break/>Готовы принять участие в групповых практических занятиях по написанию спичей и подводок для развлекательной радиостанции?</text:p>
      <text:p text:style-name="Text_20_body">Когда: 15 апреля (воскресенье), 17:00.</text:p>
      <text:p text:style-name="Text_20_body">Где: Лекторий Парка Горького (правая колонна, 3 этаж).</text:p>
      <text:p text:style-name="Text_20_body">Регистрация: <text:a xlink:type="simple" xlink:href="https://vk.com/away.php?to=https%3A%2F%2Fmoscow-culture.timepad.ru%2Fevent%2F691076%2F&amp;post=-132225910_2041&amp;cc_key=" office:name=""><text:span text:style-name="Definition">https://moscow-culture.timepad.ru/event/691076/</text:span></text:a></text:p>
      <text:p text:style-name="Text_20_body">По всем вопросам обращайтесь на почту <text:a xlink:type="simple" xlink:href="mailto:shmm2015@yandex.ru" office:name=""><text:span text:style-name="Definition">shmm2015@yandex.ru</text:span></text:a>.</text:p>
      <text:p text:style-name="Text_20_body"><text:line-break/></text:p>
      <text:p text:style-name="Text_20_body">Адрес страницы: <text:a xlink:type="simple" xlink:href="http://centrprof.dtoiv.mos.ru/projects/special-correspondent/detail/7253194.html" office:name=""><text:span text:style-name="Definition">http://centrprof.dtoiv.mos.ru/projects/special-correspondent/detail/7253194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4T13:31:10Z</meta:creation-date>
    <dc:date>2023-06-14T13:31:10Z</dc:date>
  </office:meta>
</office:document-meta>
</file>