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держка-детского-хосписа-дом-с-маяком"/>Поддержка детского хосписа «Дом с маяком»<text:bookmark-end text:name="поддержка-детского-хосписа-дом-с-маяком"/></text:h>
      <text:p text:style-name="First_20_paragraph">10.04.2018</text:p>
      <text:p text:style-name="Text_20_body">Пока в ожидании весны вы разбираете шкафы, поделитесь их содержимым: традиционный сбор вещей в пользу Детского хосписа «Дом с маяком» открыт.</text:p>
      <text:p text:style-name="Text_20_body">В прошлый раз благодаря неравнодушным было собрано 2 000 вещей, пора побить этот рекорд!</text:p>
      <text:p text:style-name="Text_20_body"><text:span text:style-name="T1">Когда:</text:span> 22 апреля (воскресенье), весь день с нарядами, угощениями, детским пространством и множеством сюрпризов.</text:p>
      <text:p text:style-name="Text_20_body"><text:span text:style-name="T1">Где:</text:span> отель «Hotel Baltschug Kempinski Moscow», улица Балчуг, дом 1</text:p>
      <text:p text:style-name="Text_20_body">Проекту необходимы волонтеры, желающие поделиться теплом!</text:p>
      <text:p text:style-name="Text_20_body"><text:line-break/></text:p>
      <text:p text:style-name="Text_20_body">Адрес страницы: <text:a xlink:type="simple" xlink:href="http://centrprof.dtoiv.mos.ru/projects/special-correspondent/detail/7253311.html" office:name=""><text:span text:style-name="Definition">http://centrprof.dtoiv.mos.ru/projects/special-correspondent/detail/7253311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23:02:17Z</meta:creation-date>
    <dc:date>2023-07-19T23:02:17Z</dc:date>
  </office:meta>
</office:document-meta>
</file>