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ссенджеры-21-века-кто-может-представить-себе-повседневную-жизнь-без-мессенджеров"/>Мессенджеры 21 века: кто может представить себе повседневную жизнь без мессенджеров?<text:bookmark-end text:name="мессенджеры-21-века-кто-может-представить-себе-повседневную-жизнь-без-мессенджеров"/></text:h>
      <text:p text:style-name="First_20_paragraph">17.04.2018</text:p>
      <text:p text:style-name="Text_20_body">Постоянная и быстрая связь с коллегами, друзьями, близкими ежедневное делает нашу жизнь удобнее. Не секрет, что современному и регулярно коммуницирующему человеку мессенджеры необходимы.<text:line-break/>Но использование мессенджеров в преступных целях — обратная, негативная сторона.<text:line-break/><text:line-break/>На предстоящей дискуссии вы обсудите:<text:line-break/>— Кто и как контролирует работу мессенджеров и социальных сетей?<text:line-break/>— Стоит ли ограничивать деятельность мессенджеров?<text:line-break/>— Являются ли попытки ограничения работы мессенджеров и социальных сетей нарушением гражданских прав и свобод человека?<text:line-break/><text:line-break/><text:span text:style-name="T1">Время:</text:span> 25 апреля в 18:00<text:line-break/><text:span text:style-name="T1">Место:</text:span> РАНХиГС, 2 корпус (аудитория уточняется)<text:line-break/><text:span text:style-name="T1">Регистрация:</text:span> <text:a xlink:type="simple" xlink:href="https://vk.com/away.php?to=https%3A%2F%2Fgoo.gl%2Fforms%2Fu9BliBecCfH7KPH42&amp;post=-132225910_2079&amp;cc_key=" office:name=""><text:span text:style-name="Definition">https://goo.gl/forms/u9BliBecCfH7KPH42</text:span></text:a></text:p>
      <text:p text:style-name="Text_20_body"><text:line-break/></text:p>
      <text:p text:style-name="Text_20_body">Адрес страницы: <text:a xlink:type="simple" xlink:href="http://centrprof.dtoiv.mos.ru/projects/special-correspondent/detail/7257854.html" office:name=""><text:span text:style-name="Definition">http://centrprof.dtoiv.mos.ru/projects/special-correspondent/detail/7257854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2T16:01:37Z</meta:creation-date>
    <dc:date>2023-12-22T16:01:37Z</dc:date>
  </office:meta>
</office:document-meta>
</file>