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ажение-я-не-признаю-значение-этого-слова"/>«Поражение? Я не признаю значение этого слова!»<text:bookmark-end text:name="поражение-я-не-признаю-значение-этого-слова"/></text:h>
      <text:p text:style-name="First_20_paragraph">17.04.2018</text:p>
      <text:p text:style-name="Text_20_body"><text:line-break/>Это слова Маргарет Тэтчер, бывшего премьера Великобритании. Она была амбициозна, но у неё был неприятный, визгливый голос, и поэтому она страшно боялась выступать перед аудиторией.<text:line-break/><text:line-break/>Но желание осуществить свою мечту и стать выдающимся политиком оказалось настолько велико, что многие месяцы были отданы постижению основ актерского мастерства и работы над голосом. Маргарет смогла осуществить задуманное.<text:line-break/><text:line-break/>И ТЫ СМОЖЕШЬ!<text:line-break/><text:line-break/>Подавляющее большинство людей не способны произвести впечатление, очаровать других, убедить, увлечь. Ты сам это знаешь. Большинство из нас учили быть скромными (ведь скромный человек = удобный человек), но эта привычка теперь мешает вам жить, мешает реализации.<text:line-break/><text:line-break/>Скромные люди сидят в дешевых барах и обвиняют других. Но у каждого есть шанс заявить о себе.<text:line-break/><text:line-break/>Приходи на бесплатный ПРАКТИКУМ в Москве.<text:line-break/><text:line-break/>Что будет на мастер-классе:<text:line-break/>— Будем идти вглубь, каждый поймет свою исходную точку и точку, к которой будет стремиться;<text:line-break/>— Узнаете 5 благодетелей любого выдающего оратора и сможете начать выступать лучше, чем 90% населения России;<text:line-break/>— Будет много практики. За время занятия вам удастся выступить от 3 до 5 раз;<text:line-break/>— Вы будете выступать в мини-группах;<text:line-break/>— Самые смелые смогут выступить перед всей аудиторией 200 человек и получить ценную обратную связь.<text:line-break/><text:line-break/><text:span text:style-name="T1">Когда:</text:span> 26 апреля (четверг), 19:00<text:line-break/><text:span text:style-name="T1">Где:</text:span> м. Дубровка, Шарикоподшипниковская улица дом 15.<text:line-break/><text:span text:style-name="T1">Условия участия в практикуме и регистрация:</text:span> <text:a xlink:type="simple" xlink:href="https://vk.com/away.php?to=http%3A%2F%2Foratornavse100.ru%2Fpage2625350.html&amp;post=-132225910_2086&amp;cc_key=" office:name=""><text:span text:style-name="Definition">http://oratornavse100.ru/page2625350.html</text:span></text:a><text:line-break/><text:line-break/>Регистрируйся на сайте, и с тобой сразу свяжутся, подтвердят участие и добавят в общий чат, где ты сможешь начать нетворкинг с интересными людьми до мероприятия.<text:line-break/><text:line-break/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7257856.html" office:name=""><text:span text:style-name="Definition">http://centrprof.dtoiv.mos.ru/projects/special-correspondent/detail/7257856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06:56:44Z</meta:creation-date>
    <dc:date>2024-08-26T06:56:44Z</dc:date>
  </office:meta>
</office:document-meta>
</file>