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мозгобойня-в-центре-развития"/>Мозгобойня в Центре развития<text:bookmark-end text:name="мозгобойня-в-центре-развития"/></text:h>
      <text:p text:style-name="First_20_paragraph">19.04.2018</text:p>
      <text:p text:style-name="Text_20_body">Студенческое СМИ <text:a xlink:type="simple" xlink:href="https://vk.com/dis_club_mspu" office:name=""><text:span text:style-name="Definition">DISSКурс</text:span></text:a> приглашает всех принять участие в развлекательной игре «МОЗГОБОЙНЯ» в Центре развития! <text:line-break/><text:line-break/>Правила игры следующие:<text:line-break/></text:p>
      <text:list text:style-name="L1">
        <text:list-item>
          <text:p text:style-name="P1">В игре принимают участие несколько команд. В одной команде от 5 до 10 участников.</text:p>
        </text:list-item>
        <text:list-item>
          <text:p text:style-name="P1">На экране представлено несколько категорий. В каждой категории 9 вопросов, которые приносят команде разное количество очков: от 10 до 50.</text:p>
        </text:list-item>
        <text:list-item>
          <text:p text:style-name="P1">Команде предоставляется право выбора категории и стоимости вопроса. Очерёдность выступления команд определяется предварительной жеребьевкой.</text:p>
        </text:list-item>
        <text:list-item>
          <text:p text:style-name="P1">Если команда правильно ответила на вопрос, ей присваивается количество очков, равное стоимости вопроса.</text:p>
        </text:list-item>
        <text:list-item>
          <text:p text:style-name="P1">В случае неправильного ответа право отвечать переходит следующей команде согласно жеребьевке.</text:p>
        </text:list-item>
        <text:list-item>
          <text:p text:style-name="P1">На раздумья команде дается 30 секунд. Если по истечении этого времени ответа нет, право отвечать переходит следующим игрокам.</text:p>
        </text:list-item>
      </text:list>
      <text:p text:style-name="First_20_paragraph">В конце игры жюри подсчитывает количество очков, побеждает команда, набравшая наибольшее количество.<text:line-break/><text:line-break/><text:span text:style-name="T1">Когда:</text:span> 25 апреля (среда), 18:00<text:line-break/><text:span text:style-name="T1">Где:</text:span> ст.м. Марксистская, ул Таганская 40/42, «Центр Развития»<text:line-break/><text:line-break/>Регистрируйте свои команды. Да будет бой!<text:line-break/><text:a xlink:type="simple" xlink:href="https://vk.com/away.php?to=https%3A%2F%2Fspetskor.timepad.ru%2Fevent%2F706754%2F&amp;post=-132225910_2089&amp;cc_key=" office:name=""><text:span text:style-name="Definition">https://spetskor.timepad.ru/event/706754/</text:span></text:a><text:line-break/><text:a xlink:type="simple" xlink:href="https://vk.com/dis_club_mspu" office:name=""><text:span text:style-name="Definition">DISSКурс</text:span></text:a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276960.html" office:name=""><text:span text:style-name="Definition">http://centrprof.dtoiv.mos.ru/projects/special-correspondent/detail/727696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5:45:18Z</meta:creation-date>
    <dc:date>2023-06-13T05:45:18Z</dc:date>
  </office:meta>
</office:document-meta>
</file>