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шибки-в-науке-предвестники-кризиса-воспроизводимости"/>Ошибки в науке: предвестники кризиса воспроизводимости<text:bookmark-end text:name="ошибки-в-науке-предвестники-кризиса-воспроизводимости"/></text:h>
      <text:p text:style-name="First_20_paragraph">25.04.2018</text:p>
      <text:p text:style-name="Text_20_body">Студенческое научное общество НИЯУ МИФИ приглашает на открытый лекторий по теме: «Ошибки в науке: предвестники кризиса воспроизводимости».</text:p>
      <text:p text:style-name="Text_20_body">В 2005 году профессор Стэнфорда Джон Айоаннидис опубликовал статью «Почему большая часть научных результатов ошибочны». Работы вызвала огромный резонанс. Возможно, изучая откровенно ошибочные работы, мы поймём, как сделать науку лучше, а рассказ о ней — правдивее.</text:p>
      <text:p text:style-name="Text_20_body">Как так получается, что в научные журналы проникают работы с очевидными и неочевидными ошибками? Что нашли в геноме снежного человека? Что такое скрытая гомеопатия? Может ли прослушивание песен Битлз омолаживать?</text:p>
      <text:p text:style-name="Text_20_body">На эти вопросы ответит Александр Панчин, кандидат биологических наук, член Комиссии РАН по борьбе с лженаукой и фальсификации научных данных, лауреат премии «Просветитель» за книгу «Сумма биотехнологий».</text:p>
      <text:p text:style-name="Text_20_body"><text:span text:style-name="T1">Когда:</text:span> 30 апреля (понедельник), 18:00.</text:p>
      <text:p text:style-name="Text_20_body"><text:span text:style-name="T1">Где:</text:span> НИЯУ МИФИ, К-716.</text:p>
      <text:p text:style-name="Text_20_body">Это открытое мероприятие, приглашаются все желающие! Для входа на территорию вуза необходимо оставить серию и номер своего паспорта для оформления разового пропуска.</text:p>
      <text:p text:style-name="Text_20_body"><text:span text:style-name="T1">Ссылка для регистрации:</text:span> <text:a xlink:type="simple" xlink:href="goo.gl/forms/drqdFB2i0IXok3Tf1" office:name=""><text:span text:style-name="Definition">goo.gl/forms/drqdFB2i0IXok3Tf1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91785.html" office:name=""><text:span text:style-name="Definition">http://centrprof.dtoiv.mos.ru/projects/special-correspondent/detail/7291785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09:58:00Z</meta:creation-date>
    <dc:date>2023-06-23T09:58:00Z</dc:date>
  </office:meta>
</office:document-meta>
</file>