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бесплатных-экскурсий-в-рамках-фестиваля-московская-весна-a-cappella"/>20 бесплатных экскурсий в рамках фестиваля «Московская весна A Cappella»<text:bookmark-end text:name="бесплатных-экскурсий-в-рамках-фестиваля-московская-весна-a-cappella"/></text:h>
      <text:p text:style-name="First_20_paragraph">25.04.2018</text:p>
      <text:p text:style-name="Text_20_body">В рамках фестиваля «Московская весна A Cappella» пройдет 20 бесплатных экскурсий, посвященных сладкозвучной Москве и ее обывателям.</text:p>
      <text:p text:style-name="Text_20_body">С 27 апреля откроется 61 фестивальная площадка, а живые концерты будут идти на 38 сценах. В качестве сцен будут использованы крыши и балконы домов, а также лестницы городских скверов! Театр как на ладони.</text:p>
      <text:p text:style-name="Text_20_body">Тебя ждут сотни концертов, а еще – театрализованные представления, мюзиклы, тематические “музыкальные” мастер-клаcсы, экскурсии и выставки.</text:p>
      <text:p text:style-name="Text_20_body">Тебе расскажут о музыкантах, живших и работавших в Москве, поведают историю создания музыкальных произведений, покажут места, где обитали персонажи известных опер!</text:p>
      <text:p text:style-name="Text_20_body">Подробности о фестивале смотри на официальном сайте: <text:a xlink:type="simple" xlink:href="https://acappella.moscow/" office:name=""><text:span text:style-name="Definition">https://acappella.moscow/</text:span></text:a></text:p>
      <text:p text:style-name="Text_20_body"><text:line-break/></text:p>
      <text:p text:style-name="Text_20_body">Адрес страницы: <text:a xlink:type="simple" xlink:href="http://centrprof.dtoiv.mos.ru/projects/special-correspondent/detail/7291946.html" office:name=""><text:span text:style-name="Definition">http://centrprof.dtoiv.mos.ru/projects/special-correspondent/detail/7291946.html</text:span></text:a></text:p>
      <text:p text:style-name="Text_20_body"><text:a xlink:type="simple" xlink:href="http://centrprof.dtoiv.mos.ru" office:name=""><text:span text:style-name="Definition">ГБУ города Москвы «Городской центр профессионального и карьерного развития»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5-15T23:33:42Z</meta:creation-date>
    <dc:date>2023-05-15T23:33:42Z</dc:date>
  </office:meta>
</office:document-meta>
</file>