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дорогу-спорту"/>Дорогу спорту!<text:bookmark-end text:name="дорогу-спорту"/></text:h>
      <text:p text:style-name="First_20_paragraph">25.04.2018</text:p>
      <text:p text:style-name="Text_20_body"><text:line-break/></text:p>
      <text:p text:style-name="Text_20_body">Друзья, вот и до Москвы начали доходить греющие солнечные лучи, а тем временем грядет масштабное весеннее мероприятие — Global Fitness Forum.</text:p>
      <text:p text:style-name="Text_20_body">Мы нуждаемся в вас и в вашей помощи!</text:p>
      <text:p text:style-name="Text_20_body">Немного о программе форума:</text:p>
      <text:list text:style-name="L1">
        <text:list-item>
          <text:p text:style-name="P1">Статегия бизнеса в 2018 году.</text:p>
        </text:list-item>
        <text:list-item>
          <text:p text:style-name="P1">Тренды индустрии фитнеса.</text:p>
        </text:list-item>
        <text:list-item>
          <text:p text:style-name="P1">Будущее и настоящее маркетинга.</text:p>
        </text:list-item>
        <text:list-item>
          <text:p text:style-name="P1">Управление продажами.</text:p>
        </text:list-item>
        <text:list-item>
          <text:p text:style-name="P1">Клиентский сервис.</text:p>
        </text:list-item>
      </text:list>
      <text:p text:style-name="First_20_paragraph">А еще это:</text:p>
      <text:list text:style-name="L2">
        <text:list-item>
          <text:p text:style-name="P2">100 экспертов - опытные и известные люди о главном и интересном в спорт-индустрии.</text:p>
        </text:list-item>
        <text:list-item>
          <text:p text:style-name="P2">2 дня - насыщенная программа на любой вкус и возраст.</text:p>
        </text:list-item>
        <text:list-item>
          <text:p text:style-name="P2">Лекции топ-спикеров фитнес-индустрии.</text:p>
        </text:list-item>
        <text:list-item>
          <text:p text:style-name="P2">Интерактивный Fitness Show Room.</text:p>
        </text:list-item>
      </text:list>
      <text:p text:style-name="First_20_paragraph">Помогайте, развивайтесь, практикуйте навыки нетворкинга, да и просто проводите время с пользой, не теряя ни минуты!</text:p>
      <text:p text:style-name="Text_20_body">Узнать подробне: <text:a xlink:type="simple" xlink:href="https://globalfitnessforum.ru/" office:name=""><text:span text:style-name="Definition">https://globalfitnessforum.ru/</text:span></text:a></text:p>
      <text:p text:style-name="Text_20_body"><text:span text:style-name="T1">Когда:</text:span> 27-28 апреля, с 7:00 до 19:00.</text:p>
      <text:p text:style-name="Text_20_body"><text:span text:style-name="T1">Где:</text:span> Москва, Инновационный центр «Сколково», Большой бульвар, 42, корп. 1. Технопарк «Сколково».</text:p>
      <text:p text:style-name="Text_20_body">При желании участвовать заполните таблицу: <text:a xlink:type="simple" xlink:href="https://bit.ly/2H7xhVl" office:name=""><text:span text:style-name="Definition">https://bit.ly/2H7xhVl</text:span></text:a></text:p>
      <text:p text:style-name="Text_20_body">Если будут какие-то вопросы, пишите на почту: volunteer@sk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291992.html" office:name=""><text:span text:style-name="Definition">http://centrprof.dtoiv.mos.ru/projects/special-correspondent/detail/729199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4:45:52Z</meta:creation-date>
    <dc:date>2023-06-17T14:45:52Z</dc:date>
  </office:meta>
</office:document-meta>
</file>