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день-рождения-флакона-в-стиле-urban-fest-без-году-10"/>День рождения «Флакона» в стиле URBAN FEST: без году 10!<text:bookmark-end text:name="день-рождения-флакона-в-стиле-urban-fest-без-году-10"/></text:h>
      <text:p text:style-name="First_20_paragraph">10.05.2018</text:p>
      <text:p text:style-name="Text_20_body">Совсем скоро появится шанс вновь окунуться в мир улиц на уже традиционном ежегодном фестивале Urban Fest, организуемый Студенческим советом Финансового университета.<text:line-break/><text:line-break/>В этом году для тебя откроются огромная музыкальная площадка, разнообразные фудтраки с уличной едой, а также 5 тематических зон::<text:line-break/><text:line-break/></text:p>
      <text:list text:style-name="L1">
        <text:list-item>
          <text:p text:style-name="P1">«Олдскул» притянет к себе любителей тюнингованных автомобилей, виниловых пластинок, атмосферных инсталляций и, конечно же, тех, кто обожает уличные танцы. </text:p>
        </text:list-item>
        <text:list-item>
          <text:p text:style-name="P1">Граффити» — та зона, где обычные серые стены превратятся в настоящие произведения искусства. </text:p>
        </text:list-item>
        <text:list-item>
          <text:p text:style-name="P1">От зоны «Экстрима» кровь точно застынет в жилах, ведь именно здесь пройдут самые безбашенные выступления и соревнования. </text:p>
        </text:list-item>
        <text:list-item>
          <text:p text:style-name="P1">«В движении» — зона, где нет места застою и тишине! </text:p>
        </text:list-item>
        <text:list-item>
          <text:p text:style-name="P1">Последними техническими новинками поделится зона «Игр и инноваций». Продвинутые пользователи наверняка оценят. </text:p>
        </text:list-item>
      </text:list>
      <text:p text:style-name="First_20_paragraph"><text:line-break/>Не упусти возможность стать частью улиц!<text:line-break/><text:line-break/><text:span text:style-name="T1">Когда:</text:span> 19 мая (суббота), 12:00-22:00.<text:line-break/><text:span text:style-name="T1">Где:</text:span> Дизайн-завод «Флакон».</text:p>
      <text:p text:style-name="Text_20_body"><text:line-break/></text:p>
      <text:p text:style-name="Text_20_body">Адрес страницы: <text:a xlink:type="simple" xlink:href="http://centrprof.dtoiv.mos.ru/projects/special-correspondent/detail/7317053.html" office:name=""><text:span text:style-name="Definition">http://centrprof.dtoiv.mos.ru/projects/special-correspondent/detail/7317053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21:25:51Z</meta:creation-date>
    <dc:date>2023-06-03T21:25:51Z</dc:date>
  </office:meta>
</office:document-meta>
</file>