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приглашаем-принять-в-фестивале-музыки-без-звука"/>Приглашаем принять в Фестивале музыки «Без звука»<text:bookmark-end text:name="приглашаем-принять-в-фестивале-музыки-без-звука"/></text:h>
      <text:p text:style-name="First_20_paragraph">10.05.2018</text:p>
      <text:p text:style-name="Text_20_body">На фестивале вы узнаете о главных воплощениях музыки в разных странах мира в период с 1960-х годов по настоящее время. Вас ждут бесплатные лекции и живые инсталляции; интерактивные площадки, квесты и выступления музыкальных групп.</text:p>
      <text:list text:style-name="L1">
        <text:list-item>
          <text:p text:style-name="P1">5 музыкальных эпох с 1960-х по 2000-е годы, возможность прочувствовать атмосферу и эстетику каждого из музыкальных периодов с помощью "живых инсталляций" и мини-перформансов;</text:p>
        </text:list-item>
        <text:list-item>
          <text:p text:style-name="P1">лекции, на которых вы узнаете о современной музыкальной культуре и главных явлениях второй половины XX века;</text:p>
        </text:list-item>
        <text:list-item>
          <text:p text:style-name="P1">мастер-классы, на которых вы научитесь обращаться с самыми необычными инструментами;</text:p>
        </text:list-item>
        <text:list-item>
          <text:p text:style-name="P1">известные композиции в исполнении молодых музыкальных коллективов;</text:p>
        </text:list-item>
        <text:list-item>
          <text:p text:style-name="P1">интерактивные площадки и необычные арт-объекты.</text:p>
        </text:list-item>
      </text:list>
      <text:p text:style-name="First_20_paragraph"><text:span text:style-name="T1">Когда:</text:span> 19 мая 2018 года (суббота).</text:p>
      <text:p text:style-name="Text_20_body"><text:span text:style-name="T1">Где:</text:span> пространств «Модуль» (ст. м. Красносельская / Бауманская).</text:p>
      <text:p text:style-name="Text_20_body"><text:span text:style-name="T1">Регистрация: </text:span><text:a xlink:type="simple" xlink:href="https://vk.com/away.php?to=https%3A%2F%2Fspetskor.timepad.ru%2Fdashboard%2Fevent%2F719302%2Fsales%2F&amp;post=-132225910_2157&amp;cc_key=" office:name=""><text:span text:style-name="Definition">https://vk.com/away</text:span></text:a></text:p>
      <text:p text:style-name="Text_20_body"><text:line-break/></text:p>
      <text:p text:style-name="Text_20_body">Адрес страницы: <text:a xlink:type="simple" xlink:href="http://centrprof.dtoiv.mos.ru/projects/special-correspondent/detail/7317198.html" office:name=""><text:span text:style-name="Definition">http://centrprof.dtoiv.mos.ru/projects/special-correspondent/detail/7317198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1T00:51:42Z</meta:creation-date>
    <dc:date>2024-08-21T00:51:42Z</dc:date>
  </office:meta>
</office:document-meta>
</file>